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99d23a7e-e7f5-48de-8708-a431c47a2a3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Bertha von Suttnerstraat 28 aanleg gehandicaptenparkeerplaats kenteken N-148-PF</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N-148-PF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plaatsen van verkeersbord conform model <text:span text:style-name="nadrukvet">E6</text:span> (gehandicaptenparkeerplaats) van Bijlage I van het RVV 1990, voorzien van een onderbord met kenteken N-148-PF en het aanbrengen van ondersteunende markeringen (RVV 1990), in te stellen: een gehandicaptenparkeerplaats ter hoogte van perceel Bertha von Suttnerstraat 28 (parkeervaknummer 126256481618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100.36415094339621mm"><draw:image xlink:href="Pictures/Afbeelding1i99d23a7e-e7f5-48de-8708-a431c47a2a37.png" xlink:type="simple"/></draw:frame></text:p>
            </text:section></draw:text-box></draw:frame>
          </text:p>
            <text:p text:style-name="common-al">Amsterdam, 20 augustus 2025</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698</text:span><text:line-break/><text:date style:data-style-name="dag" text:fixed="true" text:date-value="2025-08-22"/><text:line-break/><text:date style:data-style-name="jaar" text:fixed="true" text:date-value="2025-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64698</text:span><text:date style:data-style-name="nicedate" text:fixed="true" text:date-value="2025-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64698</text:span><text:date style:data-style-name="nicedate" text:fixed="true" text:date-value="2025-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ertha von Suttnerstraat 28 aanleg gehandicaptenparkeerplaats kenteken N-148-PF -  Bertha von Suttnerstraat 28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 Bertha von Suttnerstraat 28 aanleg gehandicaptenparkeerplaats kenteken N-148-PF</meta:user-defined>
    <meta:user-defined meta:name="OVERHEIDop.verkeersbordcode">E6</meta:user-defined>
    <dc:language>nl</dc:language>
    <meta:user-defined meta:name="OVERHEIDop.locatietype/OVERHEIDop.gebiedsmarkering">Adres</meta:user-defined>
    <meta:user-defined meta:name="DC.title">Amsterdam Zuidoost, verkeersbesluit Bertha von Suttnerstraat 28 aanleg gehandicaptenparkeerplaats kenteken N-148-PF</meta:user-defined>
    <meta:user-defined meta:name="DCTERMS.W3CDTF/DCTERMS.available">2025-08-22</meta:user-defined>
    <meta:user-defined meta:name="DCTERMS.W3CDTF/OVERHEIDop.jaargang">2025</meta:user-defined>
    <meta:user-defined meta:name="OVERHEIDop.publicationIssue">364698</meta:user-defined>
    <meta:user-defined meta:name="OVERHEIDop.GmbID/DC.identifier">gmb-2025-364698</meta:user-defined>
    <meta:user-defined meta:name="OVERHEIDop.versieInformatie"/>
  </office:meta>
</office:document-meta>
</file>