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8 rug-aan-rug woningen met bergingen en aanleggen uitritten - Titelroas (BBG03 F 3811) Boornbergum</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Titelroas (BBG03 F 3811) Boornbergum, de bouw van 8 rug-aan-rug woningen met bergingen en aanleggen uitritten, ontvangen: 24 januari 2025. De aanvraag is geregistreerd onder zaaknummer Z2025-00000205.</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412</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412</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412</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5-00000205</meta:user-defined>
    <meta:user-defined meta:name="DCTERMS.abstract">Aanvraag omgevingsvergunning: Titelroas (BBG03 F 3811) Boornbergum, de bouw van 8 rug-aan-rug woningen met bergingen en aanleggen uitritten, ontvangen: 24 januari 2025, zaaknummer: Z2025-00000205</meta:user-defined>
    <dc:language>nl</dc:language>
    <meta:user-defined meta:name="OVERHEIDop.locatietype/OVERHEIDop.gebiedsmarkering">Vlak</meta:user-defined>
    <meta:user-defined meta:name="DC.title">Gemeente Smallingerland - aanvraag omgevingsvergunning - de bouw van 8 rug-aan-rug woningen met bergingen en aanleggen uitritten - Titelroas (BBG03 F 3811) Boornbergum</meta:user-defined>
    <meta:user-defined meta:name="DCTERMS.W3CDTF/DCTERMS.available">2025-01-29</meta:user-defined>
    <meta:user-defined meta:name="DCTERMS.W3CDTF/OVERHEIDop.jaargang">2025</meta:user-defined>
    <meta:user-defined meta:name="OVERHEIDop.publicationIssue">36412</meta:user-defined>
    <meta:user-defined meta:name="OVERHEIDop.GmbID/DC.identifier">gmb-2025-36412</meta:user-defined>
    <meta:user-defined meta:name="OVERHEIDop.versieInformatie"/>
  </office:meta>
</office:document-meta>
</file>