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xploitatievergunning Voorstraat 65 en 65A te Koll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r is een exploitatievergunning verleend op locatie:</text:span>
          </text:p>
            <text:p text:style-name="common-al">Kollum, Voorstraat 65 en 65A, het exploiteren van een (eet)café met terrassen en een discotheek i.v.m. overname van een bestaand bedrijf (besluit is verzonden op 8 augustus 2025).</text:p>
            <text:p text:style-name="last-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0519) 29 88 88 (optie 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51703</text:span><text:line-break/><text:date style:data-style-name="dag" text:fixed="true" text:date-value="2025-08-13"/><text:line-break/><text:date style:data-style-name="jaar" text:fixed="true" text:date-value="2025-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51703</text:span><text:date style:data-style-name="nicedate" text:fixed="true" text:date-value="2025-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51703</text:span><text:date style:data-style-name="nicedate" text:fixed="true" text:date-value="2025-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39/xml/MC-DRP-BeschikkingAfhandel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20250280</meta:user-defined>
    <dc:language>nl</dc:language>
    <meta:user-defined meta:name="OVERHEIDop.locatietype/OVERHEIDop.gebiedsmarkering">Adres</meta:user-defined>
    <meta:user-defined meta:name="OVERHEIDop.locatietype/OVERHEIDop.gebiedsmarkering">Adres</meta:user-defined>
    <meta:user-defined meta:name="DC.title">Verleende exploitatievergunning Voorstraat 65 en 65A te Kollum</meta:user-defined>
    <meta:user-defined meta:name="DCTERMS.W3CDTF/DCTERMS.available">2025-08-13</meta:user-defined>
    <meta:user-defined meta:name="DCTERMS.W3CDTF/OVERHEIDop.jaargang">2025</meta:user-defined>
    <meta:user-defined meta:name="OVERHEIDop.publicationIssue">351703</meta:user-defined>
    <meta:user-defined meta:name="OVERHEIDop.GmbID/DC.identifier">gmb-2025-351703</meta:user-defined>
    <meta:user-defined meta:name="OVERHEIDop.versieInformatie"/>
  </office:meta>
</office:document-meta>
</file>