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6 jul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juli 2025 is een melding ontvangen waarvoor geen vergunningsplicht geldt voor de locatie grasveld Oranjeplein. De melding is geregistreerd onder zaaknummer Z2025-00001132. De melding betreft:</text:p>
            <text:p text:style-name="common-al">- Buurtbarbecue Oranjeplein 13-09-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50794</text:span><text:line-break/><text:date style:data-style-name="dag" text:fixed="true" text:date-value="2025-08-11"/><text:line-break/><text:date style:data-style-name="jaar" text:fixed="true" text:date-value="2025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50794</text:span><text:date style:data-style-name="nicedate" text:fixed="true" text:date-value="2025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50794</text:span><text:date style:data-style-name="nicedate" text:fixed="true" text:date-value="2025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Rx.Mission zaak Z2025-00001132</meta:user-defined>
    <meta:user-defined meta:name="DCTERMS.abstract">grasveld Oranjeplei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ntvangst melding, : 26 juli 2025</meta:user-defined>
    <meta:user-defined meta:name="DCTERMS.W3CDTF/DCTERMS.available">2025-08-11</meta:user-defined>
    <meta:user-defined meta:name="DCTERMS.W3CDTF/OVERHEIDop.jaargang">2025</meta:user-defined>
    <meta:user-defined meta:name="OVERHEIDop.publicationIssue">350794</meta:user-defined>
    <meta:user-defined meta:name="OVERHEIDop.GmbID/DC.identifier">gmb-2025-350794</meta:user-defined>
    <meta:user-defined meta:name="OVERHEIDop.versieInformatie"/>
  </office:meta>
</office:document-meta>
</file>