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oofddorp, Oostzee 14, 2133 KM, bouwen van een dakopbouw, verzenddatum 21-01-2025, zaaknummer 039411734388., DSO-nummer 202501160031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5064</text:span><text:line-break/><text:date style:data-style-name="dag" text:fixed="true" text:date-value="2025-01-28"/><text:line-break/><text:date style:data-style-name="jaar" text:fixed="true" text:date-value="2025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64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64</text:span><text:date style:data-style-name="nicedate" text:fixed="true" text:date-value="202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aanvraag omgevingsvergunning, Hoofddorp, Oostzee 14, 2133 KM, bouwen van een dakopbouw, verzenddatum 21-01-2025, zaaknummer 039411734388., DSO-nummer 2025011600314.</meta:user-defined>
    <meta:user-defined meta:name="DCTERMS.W3CDTF/DCTERMS.available">2025-01-28</meta:user-defined>
    <meta:user-defined meta:name="DCTERMS.W3CDTF/OVERHEIDop.jaargang">2025</meta:user-defined>
    <meta:user-defined meta:name="OVERHEIDop.publicationIssue">35064</meta:user-defined>
    <meta:user-defined meta:name="OVERHEIDop.GmbID/DC.identifier">gmb-2025-35064</meta:user-defined>
    <meta:user-defined meta:name="OVERHEIDop.versieInformatie"/>
  </office:meta>
</office:document-meta>
</file>