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alkon/terras, Steve Bikostraat 320, 3573BH Utrecht, GU-Z2024-00297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ve Bikostraat 320, 3573BH Utrecht</text:p>
            <text:p text:style-name="common-al">GU-Z2024-0029751</text:p>
            <text:p text:style-name="common-al">Toelichting: het bouwen van een balkon/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0469</text:span><text:line-break/><text:date style:data-style-name="dag" text:fixed="true" text:date-value="2025-08-08"/><text:line-break/><text:date style:data-style-name="jaar" text:fixed="true" text:date-value="2025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469</text:span><text:date style:data-style-name="nicedate" text:fixed="true" text:date-value="2025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469</text:span><text:date style:data-style-name="nicedate" text:fixed="true" text:date-value="2025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9751</meta:user-defined>
    <meta:user-defined meta:name="DCTERMS.abstract">Toelichting: het bouwen van een balkon/terras</meta:user-defined>
    <dc:language>nl</dc:language>
    <meta:user-defined meta:name="OVERHEIDop.locatietype/OVERHEIDop.gebiedsmarkering">Vlak</meta:user-defined>
    <meta:user-defined meta:name="DC.title">Verleende Omgevingsvergunning, het bouwen van een balkon/terras, Steve Bikostraat 320, 3573BH Utrecht, GU-Z2024-0029751</meta:user-defined>
    <meta:user-defined meta:name="OVERHEIDop.datumEindeReactietermijn">2025-09-17</meta:user-defined>
    <meta:user-defined meta:name="OVERHEIDop.terinzageleggingBG">https://jeleefomgeving.nl/inzien/002220647/55fa55ac-cf3c-4e17-bf90-275bb50b8802</meta:user-defined>
    <meta:user-defined meta:name="DCTERMS.W3CDTF/DCTERMS.available">2025-08-08</meta:user-defined>
    <meta:user-defined meta:name="DCTERMS.W3CDTF/OVERHEIDop.jaargang">2025</meta:user-defined>
    <meta:user-defined meta:name="OVERHEIDop.publicationIssue">350469</meta:user-defined>
    <meta:user-defined meta:name="OVERHEIDop.GmbID/DC.identifier">gmb-2025-350469</meta:user-defined>
    <meta:user-defined meta:name="OVERHEIDop.versieInformatie"/>
  </office:meta>
</office:document-meta>
</file>