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bouwen van een overkapping voor een fietsenstalling, Bizetlaan 14, 3533KC Utrecht, GU-Z2025-00212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zetlaan 14, 3533KC Utrecht</text:p>
            <text:p text:style-name="common-al">GU-Z2025-0021269</text:p>
            <text:p text:style-name="common-al">Toelichting: het bouwen van een overkapping voor een fietsenstalling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0311</text:span><text:line-break/><text:date style:data-style-name="dag" text:fixed="true" text:date-value="2025-08-08"/><text:line-break/><text:date style:data-style-name="jaar" text:fixed="true" text:date-value="2025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311</text:span><text:date style:data-style-name="nicedate" text:fixed="true" text:date-value="2025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311</text:span><text:date style:data-style-name="nicedate" text:fixed="true" text:date-value="2025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1269</meta:user-defined>
    <meta:user-defined meta:name="DCTERMS.abstract">Toelichting: het bouwen van een overkapping voor een fietsenstalling</meta:user-defined>
    <dc:language>nl</dc:language>
    <meta:user-defined meta:name="OVERHEIDop.locatietype/OVERHEIDop.gebiedsmarkering">Vlak</meta:user-defined>
    <meta:user-defined meta:name="DC.title">Geweigerde Omgevingsvergunning, het bouwen van een overkapping voor een fietsenstalling, Bizetlaan 14, 3533KC Utrecht, GU-Z2025-0021269</meta:user-defined>
    <meta:user-defined meta:name="OVERHEIDop.datumEindeReactietermijn">2025-09-17</meta:user-defined>
    <meta:user-defined meta:name="OVERHEIDop.terinzageleggingBG">https://jeleefomgeving.nl/inzien/002220647/c14d1e44-df60-454c-ad42-caafc9bc0482</meta:user-defined>
    <meta:user-defined meta:name="DCTERMS.W3CDTF/DCTERMS.available">2025-08-08</meta:user-defined>
    <meta:user-defined meta:name="DCTERMS.W3CDTF/OVERHEIDop.jaargang">2025</meta:user-defined>
    <meta:user-defined meta:name="OVERHEIDop.publicationIssue">350311</meta:user-defined>
    <meta:user-defined meta:name="OVERHEIDop.GmbID/DC.identifier">gmb-2025-350311</meta:user-defined>
    <meta:user-defined meta:name="OVERHEIDop.versieInformatie"/>
  </office:meta>
</office:document-meta>
</file>