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roogbak 7-1 1013GE Amsterdam, Droogbak 7-2 1013GE Amsterdam, Droogbak 7-H 1013GE Amsterdam, Droogbak 8-1 1013GE Amsterdam, Droogbak 8-2 1013GE Amsterdam, Droogbak 8-H 1013GE Amsterdam, Droogbak 8-O 1013GE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rvangen van de beglazing in de bestaande ramen, veranderen en bouwkundig splitsen van twee panden, het uitvoeren van funderingsherstel, het realiseren van vier koekoeken met de bestemming daarvan tot twee woningen in het souterrain met de eerste bouwlaag en het achterhuis, twee woningen op de tweede bouwlaag, twee woningen op de derde bouwlaag en twee woningen op de vierde bouwlaag</text:p>
            <text:p text:style-name="common-al">Zaakadres: Droogbak 7-1 1013GE Amsterdam, Droogbak 7-2 1013GE Amsterdam, Droogbak 7-H 1013GE Amsterdam, Droogbak 8-1 1013GE Amsterdam, Droogbak 8-2 1013GE Amsterdam, Droogbak 8-H 1013GE Amsterdam, Droogbak 8-O 1013GE Amsterdam</text:p>
            <text:p text:style-name="common-al">Datum ontvangst: 08-11-2024</text:p>
            <text:p text:style-name="common-al">Zaaknummer: Z2024-036389</text:p>
            <text:p text:style-name="common-al">DSO-nummer: 2024110800213</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958</text:span><text:line-break/><text:date style:data-style-name="dag" text:fixed="true" text:date-value="2025-01-28"/><text:line-break/><text:date style:data-style-name="jaar" text:fixed="true" text:date-value="2025-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958</text:span><text:date style:data-style-name="nicedate" text:fixed="true" text:date-value="2025-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958</text:span><text:date style:data-style-name="nicedate" text:fixed="true" text:date-value="2025-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36389</meta:user-defined>
    <meta:user-defined meta:name="DCTERMS.abstract">vervangen van de beglazing in de bestaande ramen, veranderen en bouwkundig splitsen van twee panden, het uitvoeren van funderingsherste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Droogbak 7-1 1013GE Amsterdam, Droogbak 7-2 1013GE Amsterdam, Droogbak 7-H 1013GE Amsterdam, Droogbak 8-1 1013GE Amsterdam, Droogbak 8-2 1013GE Amsterdam, Droogbak 8-H 1013GE Amsterdam, Droogbak 8-O 1013GE Amsterdam</meta:user-defined>
    <meta:user-defined meta:name="DCTERMS.W3CDTF/DCTERMS.available">2025-01-28</meta:user-defined>
    <meta:user-defined meta:name="DCTERMS.W3CDTF/OVERHEIDop.jaargang">2025</meta:user-defined>
    <meta:user-defined meta:name="OVERHEIDop.publicationIssue">34958</meta:user-defined>
    <meta:user-defined meta:name="OVERHEIDop.GmbID/DC.identifier">gmb-2025-34958</meta:user-defined>
    <meta:user-defined meta:name="OVERHEIDop.versieInformatie"/>
  </office:meta>
</office:document-meta>
</file>