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slopen van garagebox G53 ten behoeve van het nieuw te bouwen compact station , Nabij: Caspar Netscherstraat en Rembrandtkade 105 Deventer [Deventer A 8632 ] [Deventer A 8633 ] Deventer A 86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9-07-2025</text:p>
            <text:p text:style-name="common-al">
            <text:span text:style-name="nadrukvet">Locatie:</text:span> Nabij: Caspar Netscherstraat en Rembrandtkade 105 Deventer, [Deventer A 8632 ] Deventer A 8632 , [Deventer A 8633 ] A8633</text:p>
            <text:p text:style-name="common-al">
            <text:span text:style-name="nadrukvet">Zaakomschrijving:</text:span> het slopen van garagebox G53 ten behoeve van het nieuw te bouwen compact station</text:p>
            <text:p text:style-name="common-al">
            <text:span text:style-name="nadrukvet">Zaaknummer:</text:span> Z2025-0000732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werk slope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 of vul het contactformulier in via <text:a xlink:href="https://dloket.deventer.nl/loket/burger/contact-formulier" xlink:type="simple">deventer.nl/contactformulier</text:a>. Wij sturen u per mail de aanvraag en de bijlagen. Wilt u hierbij het zaaknummer Z2025-0000732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5-0000732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45202</text:span><text:line-break/><text:date style:data-style-name="dag" text:fixed="true" text:date-value="2025-08-06"/><text:line-break/><text:date style:data-style-name="jaar" text:fixed="true" text:date-value="2025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5202</text:span><text:date style:data-style-name="nicedate" text:fixed="true" text:date-value="2025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5202</text:span><text:date style:data-style-name="nicedate" text:fixed="true" text:date-value="2025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0007320</meta:user-defined>
    <meta:user-defined meta:name="DCTERMS.abstract">het slopen van  garagebox G53 ten behoeve van het nieuw te bouwen compact station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slopen van garagebox G53 ten behoeve van het nieuw te bouwen compact station , Nabij: Caspar Netscherstraat en Rembrandtkade 105 Deventer [Deventer A 8632 ] [Deventer A 8633 ] Deventer A 8633</meta:user-defined>
    <meta:user-defined meta:name="DCTERMS.W3CDTF/DCTERMS.available">2025-08-06</meta:user-defined>
    <meta:user-defined meta:name="DCTERMS.W3CDTF/OVERHEIDop.jaargang">2025</meta:user-defined>
    <meta:user-defined meta:name="OVERHEIDop.publicationIssue">345202</meta:user-defined>
    <meta:user-defined meta:name="OVERHEIDop.GmbID/DC.identifier">gmb-2025-345202</meta:user-defined>
    <meta:user-defined meta:name="OVERHEIDop.versieInformatie"/>
  </office:meta>
</office:document-meta>
</file>