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ZIhet bouwen van een dakopbouw aan de achterkant en een dakkapel aan de voorkant, Hoendiepstraat 50, 3522GE Utrecht, GU-Z2025-00131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endiepstraat 50, 3522GE Utrecht</text:p>
            <text:p text:style-name="common-al">GU-Z2025-0013116</text:p>
            <text:p text:style-name="common-al">Toelichting: ZIhet bouwen van een dakopbouw aan de achterkant en een dakkapel aan de voorkant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2 september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4457</text:span><text:line-break/><text:date style:data-style-name="dag" text:fixed="true" text:date-value="2025-08-05"/><text:line-break/><text:date style:data-style-name="jaar" text:fixed="true" text:date-value="2025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4457</text:span><text:date style:data-style-name="nicedate" text:fixed="true" text:date-value="2025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4457</text:span><text:date style:data-style-name="nicedate" text:fixed="true" text:date-value="2025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13116</meta:user-defined>
    <meta:user-defined meta:name="DCTERMS.abstract">Toelichting: ZIhet bouwen van een dakopbouw aan de achterkant en een dakkapel aan de voorkant</meta:user-defined>
    <dc:language>nl</dc:language>
    <meta:user-defined meta:name="OVERHEIDop.locatietype/OVERHEIDop.gebiedsmarkering">Vlak</meta:user-defined>
    <meta:user-defined meta:name="DC.title">Geweigerde Omgevingsvergunning, ZIhet bouwen van een dakopbouw aan de achterkant en een dakkapel aan de voorkant, Hoendiepstraat 50, 3522GE Utrecht, GU-Z2025-0013116</meta:user-defined>
    <meta:user-defined meta:name="OVERHEIDop.datumEindeReactietermijn">2025-09-12</meta:user-defined>
    <meta:user-defined meta:name="OVERHEIDop.terinzageleggingBG">https://jeleefomgeving.nl/inzien/002220647/d960968a-a87b-48fe-8005-31da28b920aa</meta:user-defined>
    <meta:user-defined meta:name="DCTERMS.W3CDTF/DCTERMS.available">2025-08-05</meta:user-defined>
    <meta:user-defined meta:name="DCTERMS.W3CDTF/OVERHEIDop.jaargang">2025</meta:user-defined>
    <meta:user-defined meta:name="OVERHEIDop.publicationIssue">344457</meta:user-defined>
    <meta:user-defined meta:name="OVERHEIDop.GmbID/DC.identifier">gmb-2025-344457</meta:user-defined>
    <meta:user-defined meta:name="OVERHEIDop.versieInformatie"/>
  </office:meta>
</office:document-meta>
</file>