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Jean Jonxisstraat 2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(art. 5.1. Omgevingswet). </text:p>
            <text:p text:style-name="common-al">Jean Jonxisstraat 28, 3075RT, plaatsen van een dakkapel aan de voorzijde van de woning (aanvraagdatum 22-01-2025, dossiernummer OMV.25.01.00221). </text:p>
            <text:p text:style-name="common-al">Informatie aangevraagde vergunningen. </text:p>
            <text:p text:style-name="last-al">De publicatie van de reguliere aanvragen omgevingsvergunning heeft een informatief karakter. U kunt pas bezwaar maken als een besluit op een aanvraag genomen is. Dit besluit wordt gepubliceer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4020</text:span><text:line-break/><text:date style:data-style-name="dag" text:fixed="true" text:date-value="2025-01-28"/><text:line-break/><text:date style:data-style-name="jaar" text:fixed="true" text:date-value="2025-01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4020</text:span><text:date style:data-style-name="nicedate" text:fixed="true" text:date-value="2025-01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4020</text:span><text:date style:data-style-name="nicedate" text:fixed="true" text:date-value="2025-01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35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 Jean Jonxisstraat 28</meta:user-defined>
    <meta:user-defined meta:name="DCTERMS.W3CDTF/DCTERMS.available">2025-01-28</meta:user-defined>
    <meta:user-defined meta:name="DCTERMS.W3CDTF/OVERHEIDop.jaargang">2025</meta:user-defined>
    <meta:user-defined meta:name="OVERHEIDop.publicationIssue">34020</meta:user-defined>
    <meta:user-defined meta:name="OVERHEIDop.GmbID/DC.identifier">gmb-2025-34020</meta:user-defined>
    <meta:user-defined meta:name="OVERHEIDop.versieInformatie"/>
  </office:meta>
</office:document-meta>
</file>