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294512971i695ab5b0-63f2-4ee1-ae77-814e830f164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Krootstraat 6 wijzigen gehandicaptenparkeerplaats kenteken 23-XT-FR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ter hoogte van perceel Krootstraat 6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in 23-XT-FR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03-NK-NT in (nieuw) 23-XT-FR, de bestaande gehandicaptenparkeerplaats ter hoogte van perceel Krootstraat 6 (parkeervaknummer 127055480722) uitsluitend te bestemmen voor het door vergunninghouder in gebruik zijnde motorvoertuig met kentekennummer 23-XT-FR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38.7mm" svg:height="98.10000000000001mm"><draw:image xlink:href="Pictures/Afbeelding1294512971i695ab5b0-63f2-4ee1-ae77-814e830f1648.png" xlink:type="simple"/></draw:frame></text:p>
            </text:section></draw:text-box></draw:frame>
          </text:p>
            <text:p text:style-name="common-al">Amsterdam, 29 januari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756</text:span><text:line-break/><text:date style:data-style-name="dag" text:fixed="true" text:date-value="2025-01-31"/><text:line-break/><text:date style:data-style-name="jaar" text:fixed="true" text:date-value="2025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756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756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Krootstraat 6 wijzigen gehandicaptenparkeerplaats kenteken 23-XT-FR - Krootstraat 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Krootstraat 6 wijzigen gehandicaptenparkeerplaats kenteken 23-XT-FR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Krootstraat 6 wijzigen gehandicaptenparkeerplaats kenteken 23-XT-FR</meta:user-defined>
    <meta:user-defined meta:name="DCTERMS.W3CDTF/DCTERMS.available">2025-01-31</meta:user-defined>
    <meta:user-defined meta:name="DCTERMS.W3CDTF/OVERHEIDop.jaargang">2025</meta:user-defined>
    <meta:user-defined meta:name="OVERHEIDop.publicationIssue">33756</meta:user-defined>
    <meta:user-defined meta:name="OVERHEIDop.GmbID/DC.identifier">gmb-2025-33756</meta:user-defined>
    <meta:user-defined meta:name="OVERHEIDop.versieInformatie"/>
  </office:meta>
</office:document-meta>
</file>