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verbouwen en samenvoegen van het pand  op locatie Diepswal 33, 9101 LA Dokkum, Lange Oosterstraat 12, 9101 KX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162254. De omgevingsvergunning is verleend. De gemeente geeft hiermee toestemming voor het verbouwen en samenvoegen van het pand  aan Diepswal 33, 9101 LA Dokkum, Lange Oosterstraat 12, 9101 KX Dokkum.</text:p>
            <text:p text:style-name="common-al">
            
          </text:p>
            <text:p text:style-name="common-al">Het besluit is verzonden op 28 juli 20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5996</text:span><text:line-break/><text:date style:data-style-name="dag" text:fixed="true" text:date-value="2025-08-06"/><text:line-break/><text:date style:data-style-name="jaar" text:fixed="true" text:date-value="2025-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5996</text:span><text:date style:data-style-name="nicedate" text:fixed="true" text:date-value="2025-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5996</text:span><text:date style:data-style-name="nicedate" text:fixed="true" text:date-value="2025-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162254</meta:user-defined>
    <meta:user-defined meta:name="DCTERMS.abstract">Verleende omgevingsvergunning voor het verbouwen en samenvoegen van het pand  op locatie Diepswal 33, 9101 LA Dokkum, Lange Oosterstraat 12, 9101 KX Dokkum.</meta:user-defined>
    <dc:language>nl</dc:language>
    <meta:user-defined meta:name="OVERHEIDop.locatietype/OVERHEIDop.gebiedsmarkering">Punt</meta:user-defined>
    <meta:user-defined meta:name="OVERHEIDop.locatietype/OVERHEIDop.gebiedsmarkering">Punt</meta:user-defined>
    <meta:user-defined meta:name="DC.title">Besluit op aanvraag omgevingsvergunning voor het verbouwen en samenvoegen van het pand  op locatie Diepswal 33, 9101 LA Dokkum, Lange Oosterstraat 12, 9101 KX Dokkum</meta:user-defined>
    <meta:user-defined meta:name="DCTERMS.W3CDTF/DCTERMS.available">2025-08-06</meta:user-defined>
    <meta:user-defined meta:name="DCTERMS.W3CDTF/OVERHEIDop.jaargang">2025</meta:user-defined>
    <meta:user-defined meta:name="OVERHEIDop.publicationIssue">335996</meta:user-defined>
    <meta:user-defined meta:name="OVERHEIDop.GmbID/DC.identifier">gmb-2025-335996</meta:user-defined>
    <meta:user-defined meta:name="OVERHEIDop.versieInformatie"/>
  </office:meta>
</office:document-meta>
</file>