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drie padelbanen, Weg naar Rhijnauwen 1, 3584AD Utrecht, GU-Z2025-00250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5083</text:p>
            <text:p text:style-name="common-al">Toelichting: het bouwen van drie padelbanen</text:p>
            <text:p text:style-name="common-al">Datum ontvangst aanvraag: 27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5839</text:span><text:line-break/><text:date style:data-style-name="dag" text:fixed="true" text:date-value="2025-07-30"/><text:line-break/><text:date style:data-style-name="jaar" text:fixed="true" text:date-value="2025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5839</text:span><text:date style:data-style-name="nicedate" text:fixed="true" text:date-value="2025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35839</text:span><text:date style:data-style-name="nicedate" text:fixed="true" text:date-value="2025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5083</meta:user-defined>
    <meta:user-defined meta:name="DCTERMS.abstract">Toelichting: het bouwen van drie padelba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bouwen van drie padelbanen, Weg naar Rhijnauwen 1, 3584AD Utrecht, GU-Z2025-0025083</meta:user-defined>
    <meta:user-defined meta:name="OVERHEIDop.datumEindeReactietermijn">2025-09-22</meta:user-defined>
    <meta:user-defined meta:name="OVERHEIDop.terinzageleggingBG">https://jeleefomgeving.nl/inzien/002220647/347cf713-65e5-4a80-8482-b80b017a5bd9</meta:user-defined>
    <meta:user-defined meta:name="DCTERMS.W3CDTF/DCTERMS.available">2025-07-30</meta:user-defined>
    <meta:user-defined meta:name="DCTERMS.W3CDTF/OVERHEIDop.jaargang">2025</meta:user-defined>
    <meta:user-defined meta:name="OVERHEIDop.publicationIssue">335839</meta:user-defined>
    <meta:user-defined meta:name="OVERHEIDop.GmbID/DC.identifier">gmb-2025-335839</meta:user-defined>
    <meta:user-defined meta:name="OVERHEIDop.versieInformatie"/>
  </office:meta>
</office:document-meta>
</file>