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bouwen van een multifunctionele accommodatie (Dorpshuis) aan Weteringplein 1, 5175 BZ Loon op 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Weteringplein 1, 5175 BZ Loon op Zand,</text:span> het bouwen van een multifunctionele accommodatie (Dorpshuis) (0809Z2506285 verzonden 24-07-2025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32500</text:span><text:line-break/><text:date style:data-style-name="dag" text:fixed="true" text:date-value="2025-07-28"/><text:line-break/><text:date style:data-style-name="jaar" text:fixed="true" text:date-value="2025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32500</text:span><text:date style:data-style-name="nicedate" text:fixed="true" text:date-value="2025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32500</text:span><text:date style:data-style-name="nicedate" text:fixed="true" text:date-value="2025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506285</meta:user-defined>
    <dc:language>nl</dc:language>
    <meta:user-defined meta:name="OVERHEIDop.locatietype/OVERHEIDop.gebiedsmarkering">Punt</meta:user-defined>
    <meta:user-defined meta:name="DC.title">Toestemming voor het bouwen van een multifunctionele accommodatie (Dorpshuis) aan Weteringplein 1, 5175 BZ Loon op Zand</meta:user-defined>
    <meta:user-defined meta:name="DCTERMS.W3CDTF/DCTERMS.available">2025-07-28</meta:user-defined>
    <meta:user-defined meta:name="DCTERMS.W3CDTF/OVERHEIDop.jaargang">2025</meta:user-defined>
    <meta:user-defined meta:name="OVERHEIDop.publicationIssue">332500</meta:user-defined>
    <meta:user-defined meta:name="OVERHEIDop.GmbID/DC.identifier">gmb-2025-332500</meta:user-defined>
    <meta:user-defined meta:name="OVERHEIDop.versieInformatie"/>
  </office:meta>
</office:document-meta>
</file>