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Parkeerverbod Bernhardlaan Kollum </text:p>
      <text:section text:name="regeling_id1-3-2" text:style-name="regeling">
        <text:section text:name="aanhef_id1-3-2-1" text:style-name="aanhef">
          <text:section text:name="context_id1-3-2-1-1" text:style-name="context">
            <text:p text:style-name="context.al">2024-273211</text:p>
            <text:p text:style-name="context_bottom"/>
          </text:section>
          <text:p text:style-name="aanhef_wie">Burgemeester en wethouders van Noardeast-Fryslân</text:p>
          <text:section text:name="considerans_id1-3-2-1-3" text:style-name="considerans">
            <text:p text:style-name="tussenkopcur">
            <text:span text:style-name="nadrukvet">Overwegingen ten aanzien van het besluit</text:span>
          </text:p>
            <text:p text:style-name="considerans.al">In 2018 heeft de gemeente een parkeerverbod ingesteld aan de zuidzijde van de Bernhardlaan (tussen Van Tademastraat en Van Scheltingalaan) en voor een klein gedeelte aan de noordkant van de Bernhardlaan (ter hoogte van nr. 83) om de toegankelijkheid van de uitritten in de straat te waarborgen. Met name op zaterdag wordt er volop geparkeerd t.b.v. de sportverenigingen vv Kollum en kv Invicta. Als het parkeerterrein vol is wordt er op de Bernhardlaan zelf geparkeerd. Het gebeurde regelmatig dat de uitritten van de bewoners werden geblokkeerd zodat de bewoners niet meer met hun auto het erf af kunnen komen en daarom is in 2018 een parkeerverbod ingesteld. Het parkeerverbod geldt alleen op zaterdag tussen 8:00 en 18:00 uur</text:p>
            <text:p text:style-name="considerans.al">Het parkeerverbod is met borden aangegeven. In de praktijk doet blijken dat deze verkeersboden regelmatig worden genegeerd. De verkeersborden worden (bewust danwel onbewust) niet goed opgemerkt. Dit geeft veel druk op de handhaving</text:p>
            <text:p text:style-name="considerans.al">Er doordeweeks ook meer activiteiten zijn bijgekomen op het sportpark met de bijbehorende parkeerdruk.</text:p>
            <text:p text:style-name="considerans.al">Een gele onderbroken streep zal het parkeerverbod zichtbaarder maken. Dit heeft wel als gevolg dat het huidige parkeerverbod wordt uitgebreid van alleen zaterdag tussen 8:00 en 18:00 naar de gehele week. </text:p>
            <text:p text:style-name="considerans.al">Met een parkeerverbod voor de gehele week (gele streep) is het beter geborgd dat de uitritten de gehele week toegankelijk blijven.</text:p>
            <text:p text:style-name="considerans.al">Het parkeren ter hoogte van de toegang van de school wordt voorkomen. Hiermee ontstaat een overzichtelijkere en verkeersveiliger situatie tijdens halen en brengen.</text:p>
            <text:p text:style-name="considerans.al">Aangezien het gaat om een uitbreiding van het verbod, niet alleen op zaterdag maar de gehele week, is een nieuw verkeersbesluit nodig en wordt het huidige verkeersbesluit ingetrokken. Naar verwachting zal er met de komst van een gele streep ook minder handhaving nodig zijn </text:p>
            <text:p text:style-name="considerans.al">Dit besluit dient de volgende doelen uit artikel 2 van de Wegenverkeerswet 1994:</text:p>
            <text:p text:style-name="considerans.al">• het verzekeren van de veiligheid op de weg;</text:p>
            <text:p text:style-name="considerans.al">• het beschermen van weggebruikers en passagiers. </text:p>
            <text:p text:style-name="considerans.al">het in stand houden van de weg en het waarborgen van de bruikbaarheid daarvan;het zoveel mogelijk waarborgen van de vrijheid van het verkeer</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het intrekken van het verkeersbesluit (30 januari 2018, gepubliceerd 7 februari) voor het parkeerverbod aan de zuidkant en deels aan de noordzijde van de Bernhardlaan, gedeelte tussen de Van Scheltingalaan en de Van Tademastraat, te Kollum en bijbehorende borden E01 en onderborden ‘zaterdag 8.00-18.00 uur te verwijderen.</text:p>
              </text:list-item>
              <text:list-item text:style-override="id1-3-2-2-1-1-2">
                <text:number>2.</text:number>
                <text:p text:style-name="al">Het instellen van een parkeerverbod voor de Bernhardlaan:</text:p>
                <text:list text:style-name="id1-3-2-2-1-1-2-3">
                  <text:list-item text:style-override="id1-3-2-2-1-1-2-3-1">
                    <text:number>1.</text:number>
                    <text:p text:style-name="al">Aan de zuidzijde tussen de Van Scheltingalaan en de Van Tademastraat;</text:p>
                  </text:list-item>
                  <text:list-item text:style-override="id1-3-2-2-1-1-2-3-2">
                    <text:number>2.</text:number>
                    <text:p text:style-name="al">Aan de noordzijde ter hoogte van de Bernhardschool;</text:p>
                  </text:list-item>
                </text:list>
              </text:list-item>
            </text:list>
            <text:p text:style-name="last-al">door middel van het aanbrengen van een gele onderbroken streep</text:p>
            <text:p text:style-name="tekst_bottom"/>
          </text:section>
        </text:section>
        <text:section text:name="regeling-sluiting_id1-3-2-3" text:style-name="regeling-sluiting">
          <text:section text:name="gegeven_id1-3-2-3-1" text:style-name="gegeven">
            <text:p text:style-name="dagtekening">
            <text:span text:style-name="plaats">Dokkum</text:span>
            <text:span text:style-name="datum">22 juli 2025</text:span>
          </text:p>
          </text:section>
          <text:section text:name="ondertekening_id1-3-2-3-2">
            <text:p>Burgemeester en wethouders van Noardeast-Fryslân </text:p>
            <text:p><text:span text:style-name="deze">Namens deze,</text:span></text:p>
            <text:p><text:span text:style-name="ondertekening_naam"><text:span text:style-name="voornaam">J</text:span><text:span text:style-name="achternaam">Reitsma</text:span></text:span></text:p>
            <text:p>Beleidsmedewerk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U kunt binnen zes weken na publicatie bezwaar maken </text:span>
        </text:p>
          <text:p text:style-name="bezwaarschrift_al">Op grond van de Algemene wet bestuursrecht kunnen belanghebbenden binnen zes weken na de dag van publicatie van dit besluit een gemotiveerd bezwaarschrift indienen bij het college van burgemeester en wethouders van de gemeente Noardeast-Fryslân, Postbus 1, 9100 AA Dokkum. Een bezwaarschrift kan ook worden ingediend via www.noardeast-fryslan.nl. Het bezwaarschrift bevat tenminste: </text:p>
          <text:p text:style-name="bezwaarschrift_al">1. uw naam, adres en telefoonnummer; </text:p>
          <text:p text:style-name="bezwaarschrift_al">2. de datum van het bezwaarschrift; </text:p>
          <text:p text:style-name="bezwaarschrift_al">3. een omschrijving van het besluit waartegen u bezwaar maakt; </text:p>
          <text:p text:style-name="bezwaarschrift_al">4. de reden waarom u bezwaar maakt; </text:p>
          <text:p text:style-name="bezwaarschrift_al">5. uw (elektronische DigiD-) handtekening. </text:p>
          <text:p text:style-name="bezwaarschrift_al">
          <text:span text:style-name="nadrukvet">Met het maken van bezwaar is het besluit nog actief </text:span>
        </text:p>
          <text:p text:style-name="bezwaarschrift_al">Bij de voorzieningenrechter van de Rechtbank Noord-Nederland, afdeling Bestuursrecht, Postbus 150, 9700 AD Groningen, kan een verzoek om voorlopige voorziening (waaronder schorsing) worden ingediend. Met een voorlopige voorziening vraagt u een voorlopige beslissing van de rechter, als u de uitkomst in de lopende procedure niet kunt afwachten vanwege een spoedeisend belang. Aan zo’n verzoek zijn kosten verbonden. Een voorlopige voorziening kan ook digitaal worden aangevraagd via: loket.rechtspraak.nl/bestuursre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2144</text:span><text:line-break/><text:date style:data-style-name="dag" text:fixed="true" text:date-value="2025-07-30"/><text:line-break/><text:date style:data-style-name="jaar" text:fixed="true" text:date-value="2025-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2144</text:span><text:date style:data-style-name="nicedate" text:fixed="true" text:date-value="2025-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2144</text:span><text:date style:data-style-name="nicedate" text:fixed="true" text:date-value="2025-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5/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Noardeast-Fryslân - Parkeerverbod Bernhardlaan Kollum - Bernhardlaan Koll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4-273211</meta:user-defined>
    <meta:user-defined meta:name="OVERHEIDop.verkeersbordcode">E1</meta:user-defined>
    <meta:user-defined meta:name="OVERHEIDop.verkeersbordcode">N.v.t.</meta:user-defined>
    <dc:language>nl</dc:language>
    <meta:user-defined meta:name="OVERHEIDop.locatietype/OVERHEIDop.gebiedsmarkering">Lijn</meta:user-defined>
    <meta:user-defined meta:name="DC.title">Verkeersbesluit Parkeerverbod Bernhardlaan Kollum</meta:user-defined>
    <meta:user-defined meta:name="OVERHEIDop.datumEindeReactietermijn">2025-09-10</meta:user-defined>
    <meta:user-defined meta:name="OVERHEIDop.TilID/OVERHEIDop.terinzageleggingOP">til-2025-25576</meta:user-defined>
    <meta:user-defined meta:name="DCTERMS.W3CDTF/DCTERMS.available">2025-07-30</meta:user-defined>
    <meta:user-defined meta:name="DCTERMS.W3CDTF/OVERHEIDop.jaargang">2025</meta:user-defined>
    <meta:user-defined meta:name="OVERHEIDop.publicationIssue">332144</meta:user-defined>
    <meta:user-defined meta:name="OVERHEIDop.GmbID/DC.identifier">gmb-2025-332144</meta:user-defined>
    <meta:user-defined meta:name="OVERHEIDop.versieInformatie"/>
  </office:meta>
</office:document-meta>
</file>