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dakkapel op het voordakvlak op de locatie Meervalweg 68 te Landsmeer, ingekomen 16 juli 2025, DSO nummer 2025071600032, zaaknummer ODIJ-Z-25-165332</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Landsmeer. De vergunning is aangevraagd voor het realiseren van een dakkapel op het voordakvlak op de locatie Meervalweg 68 te Landsmeer.</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0 september 2025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28512</text:span><text:line-break/><text:date style:data-style-name="dag" text:fixed="true" text:date-value="2025-07-25"/><text:line-break/><text:date style:data-style-name="jaar" text:fixed="true" text:date-value="2025-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28512</text:span><text:date style:data-style-name="nicedate" text:fixed="true" text:date-value="2025-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28512</text:span><text:date style:data-style-name="nicedate" text:fixed="true" text:date-value="2025-07-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9/xml/MC-DRP-OmgevingsvergunningAanvraa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realiseren van een dakkapel op het voordakvlak op de locatie Meervalweg 68 te Landsmeer, ingekomen 16 juli 2025, DSO nummer 2025071600032, zaaknummer ODIJ-Z-25-165332</meta:user-defined>
    <meta:user-defined meta:name="DCTERMS.W3CDTF/DCTERMS.available">2025-07-25</meta:user-defined>
    <meta:user-defined meta:name="DCTERMS.W3CDTF/OVERHEIDop.jaargang">2025</meta:user-defined>
    <meta:user-defined meta:name="OVERHEIDop.publicationIssue">328512</meta:user-defined>
    <meta:user-defined meta:name="OVERHEIDop.GmbID/DC.identifier">gmb-2025-328512</meta:user-defined>
    <meta:user-defined meta:name="OVERHEIDop.versieInformatie"/>
  </office:meta>
</office:document-meta>
</file>