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an der Takstraat 75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Van der Takstraat 75, 3071LK, realiseren dakterras en pergola (aanvraagdatum 17-07-2025, dossiernummer OMV.25.07.00305)</text:p>
            <text:p text:style-name="common-al">Informatie aangevraagde vergunningen.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27609</text:span><text:line-break/><text:date style:data-style-name="dag" text:fixed="true" text:date-value="2025-07-24"/><text:line-break/><text:date style:data-style-name="jaar" text:fixed="true" text:date-value="2025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7609</text:span><text:date style:data-style-name="nicedate" text:fixed="true" text:date-value="2025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7609</text:span><text:date style:data-style-name="nicedate" text:fixed="true" text:date-value="2025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Van der Takstraat 75</meta:user-defined>
    <meta:user-defined meta:name="DCTERMS.W3CDTF/DCTERMS.available">2025-07-24</meta:user-defined>
    <meta:user-defined meta:name="DCTERMS.W3CDTF/OVERHEIDop.jaargang">2025</meta:user-defined>
    <meta:user-defined meta:name="OVERHEIDop.publicationIssue">327609</meta:user-defined>
    <meta:user-defined meta:name="OVERHEIDop.GmbID/DC.identifier">gmb-2025-327609</meta:user-defined>
    <meta:user-defined meta:name="OVERHEIDop.versieInformatie"/>
  </office:meta>
</office:document-meta>
</file>