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aanbouw aan de zijgevel van een woning, Pimentweg 5, 3541SG Utrecht, GU-Z2025-00228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mentweg 5, 3541SG Utrecht</text:p>
            <text:p text:style-name="common-al">GU-Z2025-0022815</text:p>
            <text:p text:style-name="common-al">Toelichting: het bouwen van een aanbouw aan de zijgevel van een woning</text:p>
            <text:p text:style-name="common-al">Datum besluit: 22 juli 2025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7071</text:span><text:line-break/><text:date style:data-style-name="dag" text:fixed="true" text:date-value="2025-07-24"/><text:line-break/><text:date style:data-style-name="jaar" text:fixed="true" text:date-value="2025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7071</text:span><text:date style:data-style-name="nicedate" text:fixed="true" text:date-value="2025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7071</text:span><text:date style:data-style-name="nicedate" text:fixed="true" text:date-value="2025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2815</meta:user-defined>
    <meta:user-defined meta:name="DCTERMS.abstract">Toelichting: het bouwen van een aanbouw aan de zijgevel van een woning</meta:user-defined>
    <dc:language>nl</dc:language>
    <meta:user-defined meta:name="OVERHEIDop.locatietype/OVERHEIDop.gebiedsmarkering">Vlak</meta:user-defined>
    <meta:user-defined meta:name="DC.title">Aanvraag omgevingsvergunning vergunningsvrij, het bouwen van een aanbouw aan de zijgevel van een woning, Pimentweg 5, 3541SG Utrecht, GU-Z2025-0022815</meta:user-defined>
    <meta:user-defined meta:name="DCTERMS.W3CDTF/DCTERMS.available">2025-07-24</meta:user-defined>
    <meta:user-defined meta:name="DCTERMS.W3CDTF/OVERHEIDop.jaargang">2025</meta:user-defined>
    <meta:user-defined meta:name="OVERHEIDop.publicationIssue">327071</meta:user-defined>
    <meta:user-defined meta:name="OVERHEIDop.GmbID/DC.identifier">gmb-2025-327071</meta:user-defined>
    <meta:user-defined meta:name="OVERHEIDop.versieInformatie"/>
  </office:meta>
</office:document-meta>
</file>