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bedrijfsgebouw, Sterrebaan 1, 3542DJ Utrecht, GU-Z2025-00043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rrebaan 1, 3542DJ Utrecht</text:p>
            <text:p text:style-name="common-al">GU-Z2025-0004378</text:p>
            <text:p text:style-name="common-al">Toelichting: het bouwen van een bedrijfsge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augustus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1213</text:span><text:line-break/><text:date style:data-style-name="dag" text:fixed="true" text:date-value="2025-07-22"/><text:line-break/><text:date style:data-style-name="jaar" text:fixed="true" text:date-value="2025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1213</text:span><text:date style:data-style-name="nicedate" text:fixed="true" text:date-value="2025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1213</text:span><text:date style:data-style-name="nicedate" text:fixed="true" text:date-value="2025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4378</meta:user-defined>
    <meta:user-defined meta:name="DCTERMS.abstract">Toelichting: het bouwen van een bedrijfsgebouw</meta:user-defined>
    <dc:language>nl</dc:language>
    <meta:user-defined meta:name="OVERHEIDop.locatietype/OVERHEIDop.gebiedsmarkering">Vlak</meta:user-defined>
    <meta:user-defined meta:name="DC.title">Verleende Omgevingsvergunning, het bouwen van een bedrijfsgebouw, Sterrebaan 1, 3542DJ Utrecht, GU-Z2025-0004378</meta:user-defined>
    <meta:user-defined meta:name="OVERHEIDop.datumEindeReactietermijn">2025-08-29</meta:user-defined>
    <meta:user-defined meta:name="OVERHEIDop.terinzageleggingBG">https://jeleefomgeving.nl/inzien/002220647/ed1e0421-bbea-48f8-8f87-bc34501e2da5</meta:user-defined>
    <meta:user-defined meta:name="DCTERMS.W3CDTF/DCTERMS.available">2025-07-22</meta:user-defined>
    <meta:user-defined meta:name="DCTERMS.W3CDTF/OVERHEIDop.jaargang">2025</meta:user-defined>
    <meta:user-defined meta:name="OVERHEIDop.publicationIssue">321213</meta:user-defined>
    <meta:user-defined meta:name="OVERHEIDop.GmbID/DC.identifier">gmb-2025-321213</meta:user-defined>
    <meta:user-defined meta:name="OVERHEIDop.versieInformatie"/>
  </office:meta>
</office:document-meta>
</file>