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025324935i952f5141-d242-4497-bab7-0475b13e5b9c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8-6">
      <text:list-level-style-bullet text:bullet-char="•" text:level="1">
        <style:list-level-properties text:min-label-width="10mm"/>
      </text:list-level-style-bullet>
    </text:list-style>
    <text:list-style style:name="id1-3-2-2-1-8-7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, verkeersbesluit Sophialaan 34 verplaatsen gehandicaptenparkeerplaats kenteken 9-ZBP-61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ter hoogte van perceel Sophialaan 34 een gehandicaptenparkeerplaats op kenteken 9-ZBP-61 is gelegen op parkeervaknummer 118861485079;</text:p>
              </text:list-item>
              <text:list-item text:style-override="id1-3-2-2-1-8-2">
                <text:number>•</text:number>
                <text:p text:style-name="al">op verzoek van de gebruiker deze gehandicaptenparkeerplaats wordt verplaatst naar het naastgelegen parkeervak (parkeervaknummer 118863485080), dat voor de gebruiker beter te bereiken is;</text:p>
              </text:list-item>
              <text:list-item text:style-override="id1-3-2-2-1-8-3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4">
                <text:number>•</text:number>
                <text:p text:style-name="al">het inrichten van een gehandicaptenparkeerplaats op kenteken zwaarder weegt dan de eventuele overlast die deze verkeersmaatregel met zich mee zou kunnen brengen;</text:p>
              </text:list-item>
              <text:list-item text:style-override="id1-3-2-2-1-8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8-6">
                <text:number>•</text:number>
                <text:p text:style-name="al">met betrekking tot de in dit besluit genoemde maatregelen conform artikel 24 van het BABW overleg is gevoerd met de politie;</text:p>
              </text:list-item>
              <text:list-item text:style-override="id1-3-2-2-1-8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en de ondersteunende wegmarkeringen (RVV 1990) op te heffen: de gehandicaptenparkeerplaats ter hoogte van perceel Sophialaan 34 (parkeervaknummer 118861485079) met kenteken 9-ZBP-61.</text:p>
              </text:list-item>
              <text:list-item text:style-override="id1-3-2-2-1-10-2">
                <text:number>2.</text:number>
                <text:p text:style-name="al">Door het plaatsen van verkeersbord conform model <text:span text:style-name="nadrukvet">E6</text:span> (gehandicaptenparkeerplaats) van Bijlage I van het RVV 1990, voorzien van een onderbord met kenteken FORMTEXT &lt;&lt;kenteken GPP&gt;&gt; en het aanbrengen van ondersteunende markeringen (RVV 1990), in te stellen: een gehandicaptenparkeerplaats ter hoogte van perceel Sophialaan 34 (parkeervaknummer 118863485080) uitsluitend bestemd voor het door vergunninghouder in gebruik zijnde motorvoertuig met het op het onderbord vermelde kentekennummer 9-ZBP-61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0.83018867924528mm"><draw:image xlink:href="Pictures/Afbeelding1025324935i952f5141-d242-4497-bab7-0475b13e5b9c.png" xlink:type="simple"/></draw:frame></text:p>
            </text:section></draw:text-box></draw:frame>
          </text:p>
            <text:p text:style-name="common-al">Amsterdam, 23 januari 2025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863</text:span><text:line-break/><text:date style:data-style-name="dag" text:fixed="true" text:date-value="2025-01-27"/><text:line-break/><text:date style:data-style-name="jaar" text:fixed="true" text:date-value="2025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863</text:span><text:date style:data-style-name="nicedate" text:fixed="true" text:date-value="2025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863</text:span><text:date style:data-style-name="nicedate" text:fixed="true" text:date-value="2025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8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Sophialaan 34 verplaatsen gehandicaptenparkeerplaats kenteken 9-ZBP-61 - Sophialaan 34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Sophialaan 34 verplaatsen gehandicaptenparkeerplaats kenteken 9-ZBP-61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, verkeersbesluit Sophialaan 34 verplaatsen gehandicaptenparkeerplaats kenteken 9-ZBP-61</meta:user-defined>
    <meta:user-defined meta:name="DCTERMS.W3CDTF/DCTERMS.available">2025-01-27</meta:user-defined>
    <meta:user-defined meta:name="DCTERMS.W3CDTF/OVERHEIDop.jaargang">2025</meta:user-defined>
    <meta:user-defined meta:name="OVERHEIDop.publicationIssue">31863</meta:user-defined>
    <meta:user-defined meta:name="OVERHEIDop.GmbID/DC.identifier">gmb-2025-31863</meta:user-defined>
    <meta:user-defined meta:name="OVERHEIDop.versieInformatie"/>
  </office:meta>
</office:document-meta>
</file>