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carport op het perceel Zevenhuizerstraat 116A, 3828 BH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carport op het perceel Zevenhuizerstraat 116A, 3828 BH Hoogland</text:span>
          </text:p>
            <text:p text:style-name="common-al">De Gemeente Amersfoort heeft op 17-01-2025 een aanvraag voor een omgevingsvergunning ontvangen voor het bouwen van een carport op het perceel Zevenhuizerstraat 116A, 3828 BH Hoogland, met kenmerk CLZ-00021002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4-03-2025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1794</text:span><text:line-break/><text:date style:data-style-name="dag" text:fixed="true" text:date-value="2025-01-27"/><text:line-break/><text:date style:data-style-name="jaar" text:fixed="true" text:date-value="2025-0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794</text:span><text:date style:data-style-name="nicedate" text:fixed="true" text:date-value="2025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1794</text:span><text:date style:data-style-name="nicedate" text:fixed="true" text:date-value="2025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1002</meta:user-defined>
    <dc:language>nl</dc:language>
    <meta:user-defined meta:name="OVERHEIDop.locatietype/OVERHEIDop.gebiedsmarkering">Punt</meta:user-defined>
    <meta:user-defined meta:name="DC.title">Ontvangen aanvraag omgevingsvergunning voor het bouwen van een carport op het perceel Zevenhuizerstraat 116A, 3828 BH Hoogland</meta:user-defined>
    <meta:user-defined meta:name="DCTERMS.W3CDTF/DCTERMS.available">2025-01-27</meta:user-defined>
    <meta:user-defined meta:name="DCTERMS.W3CDTF/OVERHEIDop.jaargang">2025</meta:user-defined>
    <meta:user-defined meta:name="OVERHEIDop.publicationIssue">31794</meta:user-defined>
    <meta:user-defined meta:name="OVERHEIDop.GmbID/DC.identifier">gmb-2025-31794</meta:user-defined>
    <meta:user-defined meta:name="OVERHEIDop.versieInformatie"/>
  </office:meta>
</office:document-meta>
</file>