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het aangaan van een tijdelijke huurovereenkoms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Nieuwegein (‘de Gemeente’) heeft het voornemen om  een tijdelijke huurovereenkomst te sluiten met de ontwikkelaar Herkon B.V. met betrekking tot de hierna genoemde percelen onbebouwde grond. De huurovereenkomst zal aangegaan worden voor de duur totdat het bouwplan van Herkon B.V. bij de Deventerschans te Nieuwegein is gerealiseerd. Naar het oordeel van de gemeente is de beoogde huurder de enige serieuze gegadigde die in aanmerking komt voor deze huur.</text:p>
            <text:p text:style-name="al">De gemeente Nieuwegein is voornemens een deel van een perceel grond, kadastraal bekend gemeente Vreeswijk, sectie D, nummer 1403, gelegen aan de Deventerschans te Nieuwegein, ter grootte van circa 785 m² in totaal, in tijdelijk huur te geven aan Herkon B.V..</text:p>
            <text:p text:style-name="al"/>
            <text:p text:style-name="tussenkopcur">Motivering</text:p>
            <text:p text:style-name="al">1. Herkon B.V. is middels een openbare selectie procedure gekozen is als partij om de bouwlocatie bij de Deventerschans te ontwikkelen. Herkon heeft voornoemd perceel gemeentegrond nodig om haar bouwplan te kunnen realiseren. Het bouwplan betreft de bouw van 5 senioren koop-woningen, 2 gezins-koopwoningen en 9 beneden-bovenwoningen die gerealiseerd worden voor de woningcorporatie Jutphaas. Alle te realiseren woningen zullen zoveel mogelijk beschikbaar worden gesteld aan huidige bewoners van de wijk Fokkesteeg.</text:p>
            <text:p text:style-name="al">2. De gemeente vindt het belangrijk dat dit bouwplan voortvarend en veilig gerealiseerd kan worden en wil mede om die reden  een huurovereenkomst met Herkon B.V. aangaan waarin afspraken worden vastgelegd over het gebruik van deze grond gedurende de realisatie van het bouwplan; </text:p>
            <text:p text:style-name="al">3. Het Gehuurde mag door huurder uitsluitend gebruikt worden als bouwplaats ten behoeve van de opslag van bouwmaterialen, ketenpark, parkeren door bouwplaats medewerkers en dergelijke. Het aanbrengen van wijzigingen, oprichten van bouwwerken, verwijderen of ver- plaatsen van aanwezige onderdelen is niet toegestaan zonder instemming van de gemeente. </text:p>
            <text:p text:style-name="al">4. Huurder en gemeente binnen dit kader een huurovereenkomst wensen te sluiten</text:p>
            <text:p text:style-name="al">Naar het oordeel van de gemeente is de beoogde huurder op grond van de voorgaande objectieve, redelijke en toetsbare criteria de enige serieuze gegadigde die in aanmerking komt voor de voorgenomen verhuur van de betreffende grond. Ten overvloede zij erop gewezen dat de gemeente daarbij een ruime mate van beleidsvrijheid toekomt.</text:p>
            <text:p text:style-name="al"/>
            <text:p text:style-name="tussenkopcur">Vervaltermijn</text:p>
            <text:p text:style-name="al">Indien u zich niet kunt verenigen met dit voornemen tot verhuur, omdat u meent daarvoor zelf als gegadigde in aanmerking te komen, dan kunt u uiterlijk tot 20 dagen na publicatie een kort geding procedure aanhangig maken bij de bevoegde voorzieningenrechter te Utrecht, en dient u de Gemeente hiervan onverwijld in kennis te stellen middels betekening van de dagvaarding op het adres van de Gemeente, bij gebreke waarvan het recht vervalt om tegen al het voornoemde in rechte op te komen en/of daarop enige aanspraak in welke vorm of hoedanigheid dan ook te baseren, althans zijn uw rechten daarop uitgewerkt.</text:p>
            <text:p text:style-name="al"/>
            <text:p text:style-name="al">Een digitaal afschrift van de dagvaarding dient u tevens per e-mail aan F.Ottenschot@nieuwegein.nl te verzenden o.v.v. ‘voornemen tot het aangaan van huurovereenkomst met Herkon’. Bij vragen kunt u contact opnemen via het telefoonnummer 14030 en vragen naar Fien Ottenschot. </text:p>
            <text:p text:style-name="al"/>
            <text:p text:style-name="al">Met deze publicatie geeft de gemeente uitvoering aan het arrest van de Hoge Raad van 26 november 2021 (ECLI:NL:HR:2021:1778) alsmede het arrest van de Hoge Raad <text:a xlink:href="https://eur02.safelinks.protection.outlook.com/?url=https%3A%2F%2Fuitspraken.rechtspraak.nl%2Fdetails%3Fid%3DECLI%3ANL%3AHR%3A2024%3A1661&amp;data=05%7C02%7Ch.jong%40nieuwegein.nl%7Cab4220d1ebeb43d4434508dd05644fa8%7C34c19d144ba84e3792a26f2bdaa8e4a3%7C0%7C0%7C638672650630021261%7CUnknown%7CTWFpbGZsb3d8eyJFbXB0eU1hcGkiOnRydWUsIlYiOiIwLjAuMDAwMCIsIlAiOiJXaW4zMiIsIkFOIjoiTWFpbCIsIldUIjoyfQ%3D%3D%7C0%7C%7C%7C&amp;sdata=nM790jzFcApcqJXmrdFZT2VNEtOLaOdgn7BzH32ZsNU%3D&amp;reserved=0" xlink:type="simple">d.d. 15 november 2024 (ECLI:NL:HR:2024:1661</text:a>) </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1365</text:span><text:line-break/><text:date style:data-style-name="dag" text:fixed="true" text:date-value="2025-01-24"/><text:line-break/><text:date style:data-style-name="jaar" text:fixed="true" text:date-value="2025-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365</text:span><text:date style:data-style-name="nicedate" text:fixed="true" text:date-value="2025-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365</text:span><text:date style:data-style-name="nicedate" text:fixed="true" text:date-value="2025-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0/xml/MC-DRP-OverigeInformatie-Web-CB.xml</meta:user-defined>
    <meta:user-defined meta:name="OVERHEID.Gemeente/DC.creator">Nieuwegein</meta:user-defined>
    <meta:user-defined meta:name="OVERHEID.Informatietype/DC.type">officiële publicatie</meta:user-defined>
    <meta:user-defined meta:name="OVERHEIDop.Rubriek/DC.type">overige overheidsinformatie</meta:user-defined>
    <meta:user-defined meta:name="OVERHEID.Gemeente/OVERHEID.authority">Nieuwegein</meta:user-defined>
    <meta:user-defined meta:name="OVERHEID.Gemeente/DCTERMS.publisher">Nieuwegein</meta:user-defined>
    <meta:user-defined meta:name="OVERHEID.TaxonomieBeleidsagendaDecentraal/OVERHEID.category">Huisvesting | Organisatie en beleid</meta:user-defined>
    <dc:language>nl</dc:language>
    <meta:user-defined meta:name="OVERHEIDop.locatietype/OVERHEIDop.gebiedsmarkering">Weg</meta:user-defined>
    <meta:user-defined meta:name="DC.title">Voornemen tot het aangaan van een tijdelijke huurovereenkomst</meta:user-defined>
    <meta:user-defined meta:name="DCTERMS.W3CDTF/DCTERMS.available">2025-01-24</meta:user-defined>
    <meta:user-defined meta:name="DCTERMS.W3CDTF/OVERHEIDop.jaargang">2025</meta:user-defined>
    <meta:user-defined meta:name="OVERHEIDop.publicationIssue">31365</meta:user-defined>
    <meta:user-defined meta:name="OVERHEIDop.GmbID/DC.identifier">gmb-2025-31365</meta:user-defined>
    <meta:user-defined meta:name="OVERHEIDop.versieInformatie"/>
  </office:meta>
</office:document-meta>
</file>