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Brouwt en Nieuw op 31 december 2025 en 1 januari 2026; 31 december 2025 start - 00.30 uur 1 januari 2026 einde - 06.0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juli 2025 heeft gemeente Noardeast-Fryslân een aanvraag ontvangen voor een evenementenvergunning op het perceel Koophandel 10, 9101 WZ Dokkum. De aanvraag is geregistreerd onder zaaknummer 2025-187953. De aanvraag betreft het organiseren van Brouwt en Nieuw op 31 december 2025 en 1 januari 2026;
31 december 2025 start - 00.30 uur
1 januari 2026 einde - 06.00 uu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2441</text:span><text:line-break/><text:date style:data-style-name="dag" text:fixed="true" text:date-value="2025-07-23"/><text:line-break/><text:date style:data-style-name="jaar" text:fixed="true" text:date-value="2025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2441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2441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9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5-187953</meta:user-defined>
    <meta:user-defined meta:name="DCTERMS.abstract">Aanvraag evenementenvergunning voor het organiseren van Brouwt en Nieuw op 31 december 2025 en 1 januari 2026 op het perceel Koophandel 10, 9101 WZ Dokkum</meta:user-defined>
    <dc:language>nl</dc:language>
    <meta:user-defined meta:name="OVERHEIDop.locatietype/OVERHEIDop.gebiedsmarkering">Punt</meta:user-defined>
    <meta:user-defined meta:name="DC.title">Ontvangst aanvraag evenementenvergunning voor het organiseren van Brouwt en Nieuw op 31 december 2025 en 1 januari 2026; 31 december 2025 start - 00.30 uur 1 januari 2026 einde - 06.00 uur</meta:user-defined>
    <meta:user-defined meta:name="DCTERMS.W3CDTF/DCTERMS.available">2025-07-23</meta:user-defined>
    <meta:user-defined meta:name="DCTERMS.W3CDTF/OVERHEIDop.jaargang">2025</meta:user-defined>
    <meta:user-defined meta:name="OVERHEIDop.publicationIssue">312441</meta:user-defined>
    <meta:user-defined meta:name="OVERHEIDop.GmbID/DC.identifier">gmb-2025-312441</meta:user-defined>
    <meta:user-defined meta:name="OVERHEIDop.versieInformatie"/>
  </office:meta>
</office:document-meta>
</file>