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kelder en het spitsen naar 3 appartementen, Pieter Nieuwlandstraat 33, 3514HC Utrecht, GU-Z2025-00233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3366</text:p>
            <text:p text:style-name="common-al">Toelichting: het bouwen van een kelder en het spitsen naar 3 appartementen</text:p>
            <text:p text:style-name="common-al">Datum ontvangst aanvraag: 11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1504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1504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1504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3366</meta:user-defined>
    <meta:user-defined meta:name="DCTERMS.abstract">Toelichting: het bouwen van een kelder en het spitsen naar 3 appartementen</meta:user-defined>
    <dc:language>nl</dc:language>
    <meta:user-defined meta:name="OVERHEIDop.locatietype/OVERHEIDop.gebiedsmarkering">Vlak</meta:user-defined>
    <meta:user-defined meta:name="DC.title">Aanvraag omgevingsvergunning, het bouwen van een kelder en het spitsen naar 3 appartementen, Pieter Nieuwlandstraat 33, 3514HC Utrecht, GU-Z2025-0023366</meta:user-defined>
    <meta:user-defined meta:name="OVERHEIDop.datumEindeReactietermijn">2025-09-05</meta:user-defined>
    <meta:user-defined meta:name="OVERHEIDop.terinzageleggingBG">https://jeleefomgeving.nl/inzien/002220647/886e435c-093d-4edd-8119-c3ed85c04d35</meta:user-defined>
    <meta:user-defined meta:name="DCTERMS.W3CDTF/DCTERMS.available">2025-07-16</meta:user-defined>
    <meta:user-defined meta:name="DCTERMS.W3CDTF/OVERHEIDop.jaargang">2025</meta:user-defined>
    <meta:user-defined meta:name="OVERHEIDop.publicationIssue">311504</meta:user-defined>
    <meta:user-defined meta:name="OVERHEIDop.GmbID/DC.identifier">gmb-2025-311504</meta:user-defined>
    <meta:user-defined meta:name="OVERHEIDop.versieInformatie"/>
  </office:meta>
</office:document-meta>
</file>