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vergunning Triemsterloane 39, 9298 VT Kollumersweach, Triemsterloane 20, 9298 VW Kollumersweach, Triemsterloane 16, 9298 VW Kollumersweach, Triemsterloane 13, 9298 VT Kollumers</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op 22-01-2025 besloten om de beslistermijn voor zaak 2024-272948 te verlengen met een periode van maximaal 6 weken.</text:p>
            <text:p text:style-name="common-al">
            
          </text:p>
            <text:p text:style-name="common-al">
            <text:span text:style-name="nadrukvet">Procedure</text:span>
          </text:p>
            <text:p text:style-name="common-al">Tegen het verlengen van de beslistermijn kunt u geen bezwaarschrift of zienswijze indienen.</text:p>
            <text:p text:style-name="common-al">
            
          </text:p>
            <text:p text:style-name="common-al">
            <text:span text:style-name="nadrukvet">Vragen</text:span>
          </text:p>
            <text:p text:style-name="last-al">Heeft u vragen over deze vergunningaanvraag? dan kunt u nu alvast de aanvraag bekijken (op afspraak) en hierover vragen stellen. Hiervoor kunt u contact opnemen met de gemeente via telefoonnummer (0519) 2988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1093</text:span><text:line-break/><text:date style:data-style-name="dag" text:fixed="true" text:date-value="2025-01-29"/><text:line-break/><text:date style:data-style-name="jaar" text:fixed="true" text:date-value="2025-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093</text:span><text:date style:data-style-name="nicedate" text:fixed="true" text:date-value="2025-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093</text:span><text:date style:data-style-name="nicedate" text:fixed="true" text:date-value="2025-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272948</meta:user-defined>
    <meta:user-defined meta:name="DCTERMS.abstract">Verlengen beslistermijn vergunning voor het isoleren van de daken en het vervangen van de dakbedekking van 50 woningen op locatie Triemsterloane 39, 9298 VT Kollumersweach, Triemsterloane 20, 9298 VW Kollumersweach, Triemsterloane 16, 9298 VW Kollumersweach, Triemsterloane 13, 9298 VT Kollumersweach</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ngen beslistermijn vergunning Triemsterloane 39, 9298 VT Kollumersweach, Triemsterloane 20, 9298 VW Kollumersweach, Triemsterloane 16, 9298 VW Kollumersweach, Triemsterloane 13, 9298 VT Kollumers</meta:user-defined>
    <meta:user-defined meta:name="DCTERMS.W3CDTF/DCTERMS.available">2025-01-29</meta:user-defined>
    <meta:user-defined meta:name="DCTERMS.W3CDTF/OVERHEIDop.jaargang">2025</meta:user-defined>
    <meta:user-defined meta:name="OVERHEIDop.publicationIssue">31093</meta:user-defined>
    <meta:user-defined meta:name="OVERHEIDop.GmbID/DC.identifier">gmb-2025-31093</meta:user-defined>
    <meta:user-defined meta:name="OVERHEIDop.versieInformatie"/>
  </office:meta>
</office:document-meta>
</file>