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inzake herijking Uitgiftepeilenbeleid Buitendijks Gebied Rotterdam en Adaptatiestrategie Kop van Feijenoord</text:p>
      <text:section text:name="regeling_id1-3-2" text:style-name="regeling">
        <text:section text:name="aanhef_id1-3-2-1" text:style-name="aanhef">
          <text:section text:name="preambule_id1-3-2-1-1" text:style-name="preambule">
            <text:p text:style-name="al">Het college van burgemeester en wethouders van de gemeente Rotterdam,</text:p>
            <text:p text:style-name="al"/>
            <text:p text:style-name="al">gelezen het voorstel van de concerndirecteur van het cluster Stadsbeheer van 27 mei 2025; met kenmerk M2407-6962;</text:p>
            <text:p text:style-name="al"/>
            <text:p text:style-name="al">gelet op artikel 4:84 van de Algemene wet bestuursrecht en de Omgevingsvisie Zuid-Holland;</text:p>
            <text:p text:style-name="al"/>
            <text:p text:style-name="al">overwegende, dat het wenselijk is dat de gemeente Rotterdam beleid vaststelt ten aanzien van het voorbereiden van buitendijkse gebieden op zeespiegelstijging en hier een gebiedsgerichte adaptatiestrategie vaststelt, mede ter invulling van provinciaal en Rijksbeleid,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aststelling Uitgiftepeilenbeleid Buitendijks gebied Rotterdam</text:p>
            <text:p text:style-name="al">Het Uitgiftepeilenbeleid Buitendijks Gebied Rotterdam Herijking 2025 wordt vastgesteld, zoals weergegeven in de bijlage bij dit besluit.</text:p>
          </text:section>
          <text:section text:name="artikel_id1-3-2-2-2" text:style-name="artikel">
            <text:p text:style-name="artikel_kop_titel"><text:span text:style-name="artikel_kop_label">Artikel</text:span> <text:span text:style-name="artikel_kop_nr">2</text:span> Vaststelling Adaptatiestrategie Kop van Feijenoord</text:p>
            <text:p text:style-name="al">De Adaptatiestrategie Kop van Feijenoord wordt vastgesteld, zoals weergegeven in de bijlage bij dit besluit.</text:p>
          </text:section>
          <text:section text:name="artikel_id1-3-2-2-3" text:style-name="artikel">
            <text:p text:style-name="artikel_kop_titel"><text:span text:style-name="artikel_kop_label">Artikel</text:span> <text:span text:style-name="artikel_kop_nr">3</text:span> Intrekking eerder besluit</text:p>
            <text:p text:style-name="al">De Herijking beleid (grond)uitgiftepeilen in buitendijks gebied, vastgesteld op 29 mei 2018, (zie Gemeenteblad 2023, 325459) wordt ingetrokken.</text:p>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met ingang van de dag na de datum van uitgifte van het Gemeenteblad waarin het wordt geplaatst.</text:p>
          </text:section>
        </text:section>
        <text:section text:name="regeling-sluiting_id1-3-2-3" text:style-name="regeling-sluiting">
          <text:section text:name="ondertekening_id1-3-2-3-1">
            <text:p><text:span text:style-name="functie">Aldus vastgesteld op 27 mei 2025.</text:span></text:p>
          </text:section>
          <text:section text:name="ondertekening_id1-3-2-3-2">
            <text:p><text:span text:style-name="functie"/></text:p>
            <text:p><text:span text:style-name="functie">De secretaris, </text:span></text:p>
            <text:p><text:span text:style-name="functie">G.J.D. Wigmans </text:span></text:p>
          </text:section>
          <text:section text:name="ondertekening_id1-3-2-3-3">
            <text:p><text:span text:style-name="functie"/></text:p>
            <text:p><text:span text:style-name="functie">De burgemeester,</text:span></text:p>
            <text:p><text:span text:style-name="functie">C.J. Schouten</text:span></text:p>
          </text:section>
          <text:section text:name="ondertekening_id1-3-2-3-4">
            <text:p><text:span text:style-name="functie"/></text:p>
          </text:section>
        </text:section>
        <text:section text:name="nota-toelichting_id1-3-2-4" text:style-name="nota-toelichting">
          <text:p text:style-name="artikel_kop_titel"><text:span text:style-name="label"/> </text:p>
          <text:p text:style-name="al">
          <text:span text:style-name="nadrukvet">Bijlagen: </text:span>
        </text:p>
          <text:list text:style-name="id1-3-2-4-3">
            <text:list-item text:style-override="id1-3-2-4-3-1">
              <text:number>1.</text:number>
              <text:p text:style-name="al">Uitgiftepeilenbeleid Buitendijks Gebied Rotterdam Herijking 2025.</text:p>
            </text:list-item>
            <text:list-item text:style-override="id1-3-2-4-3-2">
              <text:number>2.</text:number>
              <text:p text:style-name="al">Adaptatiestrategie Kop van Feijenoord.</text:p>
            </text:list-item>
          </text:list>
          <text:p text:style-name="al">
          <text:span text:style-name="nadrukvet">Toelichting</text:span>
        </text:p>
          <text:p text:style-name="al"/>
          <text:p text:style-name="al">
          <text:span text:style-name="nadrukvet">
            <text:span text:style-name="nadrukcur">Uitgiftepeilenbeleid Buitendijks Gebied Rotterdam - Herijking 2025</text:span>
          </text:span>
        </text:p>
          <text:p text:style-name="al">Een veilige bouwhoogte voor nieuwbouw t.a.v. hoogwater is in het buitendijks gebied de verantwoordelijkheid van lokale overheden. De gemeente Rotterdam hanteert hiervoor een uitgiftepeilenbeleid voor het bouwen in buitendijkse gebieden. Dit beleid geeft een vastgestelde hoogte ten opzichte van het NAP minimale maaiveldhoogte mee voor nieuwbouw en renovatie. Dit noemen we het uitgiftepeil. </text:p>
          <text:p text:style-name="al"/>
          <text:p text:style-name="al">Achter de Europoortkering (Maeslantkering en Hartelkering samen) geldt een uitgiftepeil van +3,80 m NAP voor niet-vitale en -kwetsbare functies en +4,10 m NAP voor vitale en kwetsbare functies. Onder vitale en kwetsbare functies worden bijvoorbeeld elektriciteitsvoorzieningen en ziekenhuizen verstaan.</text:p>
          <text:p text:style-name="al">Buiten de Europoortkering is het uitgiftepeil hoger, omdat deze gebieden niet worden beschermd door de stormvloedkeringen. Hier geldt een uitgiftepeil van +5,60 m NAP voor niet-vitale en -kwetsbare functies en +6,10 m NAP voor vitale en kwetsbare functies.</text:p>
          <text:p text:style-name="al"/>
          <text:p text:style-name="al">Soms is het in projecten niet mogelijk om het gewenste uitgiftepeil aan te houden. Dit kan bijvoorbeeld gebeuren als een projectlocatie grenst aan bestaande bebouwing met een lager peil. Er kan dan afgeweken worden, mits de veiligheid wordt geborgd. Dit gaat in afstemming met de Uitgiftepeilencommissie. </text:p>
          <text:p text:style-name="al"/>
          <text:p text:style-name="al">
          <text:span text:style-name="nadrukvet">
            <text:span text:style-name="nadrukcur">Adaptatiestrategie Kop van Feijenoord</text:span>
          </text:span>
        </text:p>
          <text:p text:style-name="al">Dit document is een gebiedsgerichte adaptatie strategie voor hoogwater en extreme neerslag voor het gebied Kop van Feijenoord. Deze strategie beschrijft de aanpak om de Kop van Feijenoord stapsgewijs te laten anticiperen op zeespiegelstijging. </text:p>
          <text:p text:style-name="al">In deze strategie is naast overstromingsrisico vanuit de Nieuwe Maas ook het thema (extreme) neerslag meegenomen. Gebiedsgerichte adaptatiestrategieën voor de overige bestaande stedelijke buitendijkse gebieden zijn in ontwikkeling. </text:p>
          <text:p text:style-name="al"/>
          <text:p text:style-name="al">De adaptatiestrategie voor de Kop van Feijenoord biedt een kader en handelingsperspectief aan belanghebbenden in het gebied. De strategie bestaat uit vier gebiedsgerichte perspectieven die elk invulling geven aan een waterveilige leefomgeving en die zo veel mogelijk aansluit op de huidige situatie in het gebied. Er wordt ingegaan op het moment dat maatregelen nodig zijn en wat de koppelmomenten zijn met de ontwikkelingen in het gebied. Ten slotte wordt er ingegaan op de kosten en baten, de uitbreidbaarheid van maatregelen met voortschrijdende klimaatverandering en is een uitvoeringsagenda opgenom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09691</text:span><text:line-break/><text:date style:data-style-name="dag" text:fixed="true" text:date-value="2025-07-15"/><text:line-break/><text:date style:data-style-name="jaar" text:fixed="true" text:date-value="2025-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9691</text:span><text:date style:data-style-name="nicedate" text:fixed="true" text:date-value="2025-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9691</text:span><text:date style:data-style-name="nicedate" text:fixed="true" text:date-value="2025-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OVERHEIDop.referentienummer">M2407-6962</meta:user-defined>
    <dc:language>nl</dc:language>
    <meta:user-defined meta:name="OVERHEIDop.locatietype/OVERHEIDop.gebiedsmarkering">Gemeente</meta:user-defined>
    <meta:user-defined meta:name="DC.title">Besluit inzake herijking Uitgiftepeilenbeleid Buitendijks Gebied Rotterdam en Adaptatiestrategie Kop van Feijenoord</meta:user-defined>
    <meta:user-defined meta:name="DCTERMS.W3CDTF/DCTERMS.available">2025-07-15</meta:user-defined>
    <meta:user-defined meta:name="OVERHEIDop.externeBijlage">Bijlage 1 Uitgiftepeilenbeleid |exb-2025-26020</meta:user-defined>
    <meta:user-defined meta:name="OVERHEIDop.externeBijlage">Bijlage 2 - Adaptatiestrategie Kop van Feyenoord|exb-2025-26021</meta:user-defined>
    <meta:user-defined meta:name="DCTERMS.W3CDTF/OVERHEIDop.jaargang">2025</meta:user-defined>
    <meta:user-defined meta:name="OVERHEIDop.publicationIssue">309691</meta:user-defined>
    <meta:user-defined meta:name="OVERHEIDop.GmbID/DC.identifier">gmb-2025-309691</meta:user-defined>
    <meta:user-defined meta:name="OVERHEIDop.versieInformatie"/>
  </office:meta>
</office:document-meta>
</file>