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vrijstaand woonhuis, Veldhaarweg 98, 7546 RK Enschede, Verzoeklocatie 2025061800151</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Wij hebben op 11 juli 2025 een besluit genomen op de aanvraag met zaaknummer 0153Z2025061900013 voor het bouwen van een vrijstaand woonhuis op de locatie Veldhaarweg 98, 7546 RK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08995</text:span><text:line-break/><text:date style:data-style-name="dag" text:fixed="true" text:date-value="2025-07-23"/><text:line-break/><text:date style:data-style-name="jaar" text:fixed="true" text:date-value="2025-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8995</text:span><text:date style:data-style-name="nicedate" text:fixed="true" text:date-value="2025-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8995</text:span><text:date style:data-style-name="nicedate" text:fixed="true" text:date-value="2025-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025061900013</meta:user-defined>
    <dc:language>nl</dc:language>
    <meta:user-defined meta:name="OVERHEIDop.locatietype/OVERHEIDop.gebiedsmarkering">Punt</meta:user-defined>
    <meta:user-defined meta:name="OVERHEIDop.locatietype/OVERHEIDop.gebiedsmarkering">Punt</meta:user-defined>
    <meta:user-defined meta:name="DC.title">Kennisgeving besluit op aanvraag het bouwen van een vrijstaand woonhuis, Veldhaarweg 98, 7546 RK Enschede, Verzoeklocatie 2025061800151</meta:user-defined>
    <meta:user-defined meta:name="DCTERMS.W3CDTF/DCTERMS.available">2025-07-23</meta:user-defined>
    <meta:user-defined meta:name="DCTERMS.W3CDTF/OVERHEIDop.jaargang">2025</meta:user-defined>
    <meta:user-defined meta:name="OVERHEIDop.publicationIssue">308995</meta:user-defined>
    <meta:user-defined meta:name="OVERHEIDop.GmbID/DC.identifier">gmb-2025-308995</meta:user-defined>
    <meta:user-defined meta:name="OVERHEIDop.versieInformatie"/>
  </office:meta>
</office:document-meta>
</file>