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oornboshoeve 18 Bennekom, gereedmelding bouw vrijstaande woning (2024W00873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5M1286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08691</text:span><text:line-break/><text:date style:data-style-name="dag" text:fixed="true" text:date-value="2025-07-15"/><text:line-break/><text:date style:data-style-name="jaar" text:fixed="true" text:date-value="2025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8691</text:span><text:date style:data-style-name="nicedate" text:fixed="true" text:date-value="2025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8691</text:span><text:date style:data-style-name="nicedate" text:fixed="true" text:date-value="2025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oornboshoeve 18 Bennekom, gereedmelding bouw vrijstaande woning (2024W00873).</meta:user-defined>
    <meta:user-defined meta:name="DCTERMS.W3CDTF/DCTERMS.available">2025-07-15</meta:user-defined>
    <meta:user-defined meta:name="DCTERMS.W3CDTF/OVERHEIDop.jaargang">2025</meta:user-defined>
    <meta:user-defined meta:name="OVERHEIDop.publicationIssue">308691</meta:user-defined>
    <meta:user-defined meta:name="OVERHEIDop.GmbID/DC.identifier">gmb-2025-308691</meta:user-defined>
    <meta:user-defined meta:name="OVERHEIDop.versieInformatie"/>
  </office:meta>
</office:document-meta>
</file>