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meerdere bomen op locatie door de gehele gemeente Noardeast-Fryslan,  (HWD00) E 161</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72894. De omgevingsvergunning is verleend. De gemeente geeft hiermee toestemming voor het kappen van meerdere bomen aan door de gehele gemeente Noardeast-Fryslan,  (HWD00) E 161.</text:p>
            <text:p text:style-name="common-al">
            
          </text:p>
            <text:p text:style-name="common-al">Het besluit is verzonden op 22-01-2025.</text:p>
            <text:p text:style-name="common-al">
            
          </text:p>
            <text:p text:style-name="common-al">
            <text:span text:style-name="nadrukvet">Wanneer treedt dit besluit in werking</text:span>
          </text:p>
            <text:p text:style-name="common-al">Dit besluit treedt in werking vanaf 4 weken na de dag van het</text:p>
            <text:p text:style-name="common-al">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705</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05</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05</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72894</meta:user-defined>
    <meta:user-defined meta:name="DCTERMS.abstract">Verleende omgevingsvergunning voor het kappen van meerdere bomen op locatie door de gehele gemeente Noardeast-Fryslan,  (HWD00) E 161.</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voor het kappen van meerdere bomen op locatie door de gehele gemeente Noardeast-Fryslan,  (HWD00) E 161</meta:user-defined>
    <meta:user-defined meta:name="DCTERMS.W3CDTF/DCTERMS.available">2025-01-29</meta:user-defined>
    <meta:user-defined meta:name="DCTERMS.W3CDTF/OVERHEIDop.jaargang">2025</meta:user-defined>
    <meta:user-defined meta:name="OVERHEIDop.publicationIssue">30705</meta:user-defined>
    <meta:user-defined meta:name="OVERHEIDop.GmbID/DC.identifier">gmb-2025-30705</meta:user-defined>
    <meta:user-defined meta:name="OVERHEIDop.versieInformatie"/>
  </office:meta>
</office:document-meta>
</file>