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renoveren van gevels en dak, plaatsen zonnepanelen en bouwen verbindingsbrug, Reactorweg 23-25, 3542AD Utrecht, GU-Z2025-00230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3050</text:p>
            <text:p text:style-name="common-al">Toelichting: het renoveren van gevels en dak, plaatsen zonnepanelen en bouwen verbindingsbrug</text:p>
            <text:p text:style-name="common-al">Datum ontvangst aanvraag: 9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6925</text:span><text:line-break/><text:date style:data-style-name="dag" text:fixed="true" text:date-value="2025-07-14"/><text:line-break/><text:date style:data-style-name="jaar" text:fixed="true" text:date-value="2025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925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6925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5-0023050</meta:user-defined>
    <meta:user-defined meta:name="DCTERMS.abstract">Toelichting: het renoveren van gevels en dak, plaatsen zonnepanelen en bouwen verbindingsbru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renoveren van gevels en dak, plaatsen zonnepanelen en bouwen verbindingsbrug, Reactorweg 23-25, 3542AD Utrecht, GU-Z2025-0023050</meta:user-defined>
    <meta:user-defined meta:name="OVERHEIDop.datumEindeReactietermijn">2025-09-03</meta:user-defined>
    <meta:user-defined meta:name="OVERHEIDop.terinzageleggingBG">https://jeleefomgeving.nl/inzien/002220647/a88b41b0-9249-401e-9ac3-ba793116bedf</meta:user-defined>
    <meta:user-defined meta:name="DCTERMS.W3CDTF/DCTERMS.available">2025-07-14</meta:user-defined>
    <meta:user-defined meta:name="DCTERMS.W3CDTF/OVERHEIDop.jaargang">2025</meta:user-defined>
    <meta:user-defined meta:name="OVERHEIDop.publicationIssue">306925</meta:user-defined>
    <meta:user-defined meta:name="OVERHEIDop.GmbID/DC.identifier">gmb-2025-306925</meta:user-defined>
    <meta:user-defined meta:name="OVERHEIDop.versieInformatie"/>
  </office:meta>
</office:document-meta>
</file>