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Oostvoornsestraat 19A-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 </text:p>
            <text:p text:style-name="common-al">Oostvoornsestraat 19A-01, 3082SK, aanleggen terras/balkon op de huidige aanbouw van de buren (aanvraagdatum 02-07-2025, dossiernummer OMV.25.07.00034). </text:p>
            <text:p text:style-name="common-al">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06257</text:span><text:line-break/><text:date style:data-style-name="dag" text:fixed="true" text:date-value="2025-07-14"/><text:line-break/><text:date style:data-style-name="jaar" text:fixed="true" text:date-value="2025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6257</text:span><text:date style:data-style-name="nicedate" text:fixed="true" text:date-value="2025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6257</text:span><text:date style:data-style-name="nicedate" text:fixed="true" text:date-value="2025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2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Oostvoornsestraat 19A-01</meta:user-defined>
    <meta:user-defined meta:name="DCTERMS.W3CDTF/DCTERMS.available">2025-07-14</meta:user-defined>
    <meta:user-defined meta:name="DCTERMS.W3CDTF/OVERHEIDop.jaargang">2025</meta:user-defined>
    <meta:user-defined meta:name="OVERHEIDop.publicationIssue">306257</meta:user-defined>
    <meta:user-defined meta:name="OVERHEIDop.GmbID/DC.identifier">gmb-2025-306257</meta:user-defined>
    <meta:user-defined meta:name="OVERHEIDop.versieInformatie"/>
  </office:meta>
</office:document-meta>
</file>