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IJsvogel 13, 9101 XP Dokkum, IJsvogel 15, 9101 XP Dokkum, IJsvogel 17, 9101 XP Dokkum, IJsvogel 19, 9101 XP Dokkum, IJsvogel 21, 9101 XP Dokkum, IJsvogel 23, 910</text:p>
      <text:section text:name="zakelijke-mededeling_id1-3-2" text:style-name="zakelijke-mededeling">
        <text:section text:name="zakelijke-mededeling-tekst_id1-3-2-1" text:style-name="zakelijke-mededeling-tekst">
          <text:section text:name="tekst_id1-3-2-1-1" text:style-name="tekst">
            <text:p text:style-name="common-al">Op 1 juli 2025 hebben burgemeester en wethouders van de gemeente Noardeast-Fryslân een aanvraag ontvangen voor een omgevingsvergunning op locatie IJsvogel 13, 9101 XP Dokkum, IJsvogel 15, 9101 XP Dokkum, IJsvogel 17, 9101 XP Dokkum, IJsvogel 19, 9101 XP Dokkum, IJsvogel 21, 9101 XP Dokkum, IJsvogel 23, 9101 XP Dokkum. De aanvraag is geregistreerd onder zaaknummer 2025-182632. De aanvraag betreft het wijzigen van de gevelbeplating en kozijn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p text:style-name="common-al">Als de vergunning wordt verleend publiceert de gemeente een nieuw bericht. Vanaf dat moment kunt u de documenten met informatie over de vergunning bekijken (op afspraak) en hierop reageren. U kunt nu nog niet reageren.</text:p>
            <text:p text:style-name="common-al"/>
            <text:p text:style-name="common-al">
            <text:span text:style-name="nadrukvet">Vragen</text:span>
          </text:p>
            <text:p text:style-name="last-al">Heeft u vragen over de aanvraag van de vergunning dan kunt u nu alvast de aanvraag bekijken (op afspraak) en hierover vragen stellen. Hiervoor kunt u contact opnemen met de gemeente via telefoonnummer (0519) 2988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6127</text:span><text:line-break/><text:date style:data-style-name="dag" text:fixed="true" text:date-value="2025-07-16"/><text:line-break/><text:date style:data-style-name="jaar" text:fixed="true" text:date-value="2025-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6127</text:span><text:date style:data-style-name="nicedate" text:fixed="true" text:date-value="2025-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6127</text:span><text:date style:data-style-name="nicedate" text:fixed="true" text:date-value="2025-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182632</meta:user-defined>
    <meta:user-defined meta:name="DCTERMS.abstract">Aanvraag omgevingsvergunning voor het wijzigen van de gevelbeplating en kozijnen op locatie IJsvogel 13, 9101 XP Dokkum, IJsvogel 15, 9101 XP Dokkum, IJsvogel 17, 9101 XP Dokkum, IJsvogel 19, 9101 XP Dokkum, IJsvogel 21, 9101 XP Dokkum, IJsvogel 23, 9101 XP Dokkum</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vangst aanvraag omgevingsvergunning IJsvogel 13, 9101 XP Dokkum, IJsvogel 15, 9101 XP Dokkum, IJsvogel 17, 9101 XP Dokkum, IJsvogel 19, 9101 XP Dokkum, IJsvogel 21, 9101 XP Dokkum, IJsvogel 23, 910</meta:user-defined>
    <meta:user-defined meta:name="DCTERMS.W3CDTF/DCTERMS.available">2025-07-16</meta:user-defined>
    <meta:user-defined meta:name="DCTERMS.W3CDTF/OVERHEIDop.jaargang">2025</meta:user-defined>
    <meta:user-defined meta:name="OVERHEIDop.publicationIssue">306127</meta:user-defined>
    <meta:user-defined meta:name="OVERHEIDop.GmbID/DC.identifier">gmb-2025-306127</meta:user-defined>
    <meta:user-defined meta:name="OVERHEIDop.versieInformatie"/>
  </office:meta>
</office:document-meta>
</file>