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Haitsma Mulierstraat 82 2024VE Haarlem, 0392-2025-0062036, het bouwen van een uitbouw en het uitbreiden van de woning op de eerste en tweede verdieping, verzonden 09-07-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03027</text:span><text:line-break/><text:date style:data-style-name="dag" text:fixed="true" text:date-value="2025-07-11"/><text:line-break/><text:date style:data-style-name="jaar" text:fixed="true" text:date-value="2025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3027</text:span><text:date style:data-style-name="nicedate" text:fixed="true" text:date-value="2025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3027</text:span><text:date style:data-style-name="nicedate" text:fixed="true" text:date-value="2025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5-0062036</meta:user-defined>
    <meta:user-defined meta:name="DCTERMS.abstract">het bouwen van een uitbouw en het uitbreiden van de woning op de eerste en tweede verdiep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 , Haitsma Mulierstraat 82 2024VE Haarlem, 0392-2025-0062036, het bouwen van een uitbouw en het uitbreiden van de woning op de eerste en tweede verdieping, verzonden 09-07-2025</meta:user-defined>
    <meta:user-defined meta:name="DCTERMS.W3CDTF/DCTERMS.available">2025-07-11</meta:user-defined>
    <meta:user-defined meta:name="DCTERMS.W3CDTF/OVERHEIDop.jaargang">2025</meta:user-defined>
    <meta:user-defined meta:name="OVERHEIDop.publicationIssue">303027</meta:user-defined>
    <meta:user-defined meta:name="OVERHEIDop.GmbID/DC.identifier">gmb-2025-303027</meta:user-defined>
    <meta:user-defined meta:name="OVERHEIDop.versieInformatie"/>
  </office:meta>
</office:document-meta>
</file>