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TECHNISCH BOUWEN – DE JONGE VAN ZWIJNSBERGENSTRAAT 10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 De Jonge van Zwijnsbergenstraat 10 Helvoirt, interne muurdoorbraak tussen keuken en eetkamer, Z25-293524.</text:p>
            <text:p text:style-name="common-al"/>
            <text:p text:style-name="common-al">De vergunning is verzonden op 7 juli 2025.</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00818</text:span><text:line-break/><text:date style:data-style-name="dag" text:fixed="true" text:date-value="2025-07-16"/><text:line-break/><text:date style:data-style-name="jaar" text:fixed="true" text:date-value="2025-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0818</text:span><text:date style:data-style-name="nicedate" text:fixed="true" text:date-value="2025-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0818</text:span><text:date style:data-style-name="nicedate" text:fixed="true" text:date-value="2025-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TECHNISCH BOUWEN – DE JONGE VAN ZWIJNSBERGENSTRAAT 10 VUGHT</meta:user-defined>
    <meta:user-defined meta:name="DCTERMS.W3CDTF/DCTERMS.available">2025-07-16</meta:user-defined>
    <meta:user-defined meta:name="DCTERMS.W3CDTF/OVERHEIDop.jaargang">2025</meta:user-defined>
    <meta:user-defined meta:name="OVERHEIDop.publicationIssue">300818</meta:user-defined>
    <meta:user-defined meta:name="OVERHEIDop.GmbID/DC.identifier">gmb-2025-300818</meta:user-defined>
    <meta:user-defined meta:name="OVERHEIDop.versieInformatie"/>
  </office:meta>
</office:document-meta>
</file>