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5219273i8534087d-abd5-41e7-bff7-5ac97e05126b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Pieter Langendijkstraat 55-57 opheffen gehandicaptenparkeerplaats kenteken 19-SF-GK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Pieter Langendijkstraat 55-57 met kenteken 19-SF-GK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Pieter Langendijkstraat 55-57 (parkeervaknummer 119208485885) met kenteken 19-SF-GK.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6-1" text:style-name="plaatje">
              <text:p text:style-name="illustratie_id1-3-2-2-1-16-1-1"><draw:frame draw:style-name="illustratie_id1-3-2-2-1-16-1-1" text:anchor-type="paragraph" svg:width="143.2mm" svg:height="107.8mm"><draw:image xlink:href="Pictures/Afbeelding155219273i8534087d-abd5-41e7-bff7-5ac97e05126b.png" xlink:type="simple"/></draw:frame></text:p>
            </text:section></draw:text-box></draw:frame>
          </text:p>
            <text:p text:style-name="common-al">Amsterdam, 9 juli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6-1-1" style:parent-style-name="Standard">
      <style:paragraph-properties style:line-spacing="0mm" style:text-autospace="none" ofo:line-height="0.001cm"/>
    </style:style>
    <style:style style:family="graphic" style:name="illustratie_id1-3-2-2-1-1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6481</text:span><text:line-break/><text:date style:data-style-name="dag" text:fixed="true" text:date-value="2025-07-11"/><text:line-break/><text:date style:data-style-name="jaar" text:fixed="true" text:date-value="2025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481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481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Pieter Langendijkstraat 55-57 opheffen gehandicaptenparkeerplaats kenteken 19-SF-GK - Pieter Langendijkstraat 55-57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ieter Langendijkstraat 55-57 opheffen gehandicaptenparkeerplaats kenteken 19-SF-GK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Pieter Langendijkstraat 55-57 opheffen gehandicaptenparkeerplaats kenteken 19-SF-GK</meta:user-defined>
    <meta:user-defined meta:name="DCTERMS.W3CDTF/DCTERMS.available">2025-07-11</meta:user-defined>
    <meta:user-defined meta:name="DCTERMS.W3CDTF/OVERHEIDop.jaargang">2025</meta:user-defined>
    <meta:user-defined meta:name="OVERHEIDop.publicationIssue">296481</meta:user-defined>
    <meta:user-defined meta:name="OVERHEIDop.GmbID/DC.identifier">gmb-2025-296481</meta:user-defined>
    <meta:user-defined meta:name="OVERHEIDop.versieInformatie"/>
  </office:meta>
</office:document-meta>
</file>