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glazen overkapping bij de woning, Drielenborchdreef 19, 3562CR Utrecht, GU-Z2025-00055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ielenborchdreef 19, 3562CR Utrecht</text:p>
            <text:p text:style-name="common-al">GU-Z2025-0005514</text:p>
            <text:p text:style-name="common-al">Toelichting: Het bouwen van een glazen overkapping bij de woning</text:p>
            <text:p text:style-name="common-al">Datum besluit: 19 juni 2025</text:p>
            <text:p text:style-name="common-al">Startdatum bezwaartermijn: 14 augustus 2025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4820</text:span><text:line-break/><text:date style:data-style-name="dag" text:fixed="true" text:date-value="2025-07-07"/><text:line-break/><text:date style:data-style-name="jaar" text:fixed="true" text:date-value="2025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4820</text:span><text:date style:data-style-name="nicedate" text:fixed="true" text:date-value="2025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4820</text:span><text:date style:data-style-name="nicedate" text:fixed="true" text:date-value="2025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5514</meta:user-defined>
    <meta:user-defined meta:name="DCTERMS.abstract">Toelichting: Het bouwen van een glazen overkapping bij de woning</meta:user-defined>
    <dc:language>nl</dc:language>
    <meta:user-defined meta:name="OVERHEIDop.locatietype/OVERHEIDop.gebiedsmarkering">Vlak</meta:user-defined>
    <meta:user-defined meta:name="DC.title">Aanvraag omgevingsvergunning vergunningsvrij, Het bouwen van een glazen overkapping bij de woning, Drielenborchdreef 19, 3562CR Utrecht, GU-Z2025-0005514</meta:user-defined>
    <meta:user-defined meta:name="DCTERMS.W3CDTF/DCTERMS.available">2025-07-07</meta:user-defined>
    <meta:user-defined meta:name="DCTERMS.W3CDTF/OVERHEIDop.jaargang">2025</meta:user-defined>
    <meta:user-defined meta:name="OVERHEIDop.publicationIssue">294820</meta:user-defined>
    <meta:user-defined meta:name="OVERHEIDop.GmbID/DC.identifier">gmb-2025-294820</meta:user-defined>
    <meta:user-defined meta:name="OVERHEIDop.versieInformatie"/>
  </office:meta>
</office:document-meta>
</file>