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venkruier 36 BY, 8521 MG Sint Nicolaasga: aanvraag omgevingsvergunning bouwen van een bedrijfspand met woning (technische activiteit). (Z.85561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2-07-2025 is een omgevingsvergunning aangevraagd voor deze locatie. De aanvraag omvat het bouwen van een bedrijfspand met woning (technische activiteit)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293864</text:span><text:line-break/><text:date style:data-style-name="dag" text:fixed="true" text:date-value="2025-07-07"/><text:line-break/><text:date style:data-style-name="jaar" text:fixed="true" text:date-value="2025-07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3864</text:span><text:date style:data-style-name="nicedate" text:fixed="true" text:date-value="2025-07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3864</text:span><text:date style:data-style-name="nicedate" text:fixed="true" text:date-value="2025-07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855619</meta:user-defined>
    <dc:language>nl</dc:language>
    <meta:user-defined meta:name="OVERHEIDop.locatietype/OVERHEIDop.gebiedsmarkering">Punt</meta:user-defined>
    <meta:user-defined meta:name="DC.title">Bovenkruier 36 BY, 8521 MG Sint Nicolaasga: aanvraag omgevingsvergunning bouwen van een bedrijfspand met woning (technische activiteit). (Z.855619)</meta:user-defined>
    <meta:user-defined meta:name="DCTERMS.W3CDTF/DCTERMS.available">2025-07-07</meta:user-defined>
    <meta:user-defined meta:name="DCTERMS.W3CDTF/OVERHEIDop.jaargang">2025</meta:user-defined>
    <meta:user-defined meta:name="OVERHEIDop.publicationIssue">293864</meta:user-defined>
    <meta:user-defined meta:name="OVERHEIDop.GmbID/DC.identifier">gmb-2025-293864</meta:user-defined>
    <meta:user-defined meta:name="OVERHEIDop.versieInformatie"/>
  </office:meta>
</office:document-meta>
</file>