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Touwbaan 17 Tijdelijk gebruik gemeentegrond plaatsen container aan Touwbaan 17, 4901 GG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Touwbaan 17, 4901 GG Oosterhout,</text:span> Touwbaan 17 Tijdelijk gebruik gemeentegrond plaatsen container (1074965 ontvangen 01-07-2025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074965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293610</text:span><text:line-break/><text:date style:data-style-name="dag" text:fixed="true" text:date-value="2025-07-10"/><text:line-break/><text:date style:data-style-name="jaar" text:fixed="true" text:date-value="2025-07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93610</text:span><text:date style:data-style-name="nicedate" text:fixed="true" text:date-value="2025-07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93610</text:span><text:date style:data-style-name="nicedate" text:fixed="true" text:date-value="2025-07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74965</meta:user-defined>
    <dc:language>nl</dc:language>
    <meta:user-defined meta:name="OVERHEIDop.locatietype/OVERHEIDop.gebiedsmarkering">Punt</meta:user-defined>
    <meta:user-defined meta:name="DC.title">Aanvraag vergunning voor Touwbaan 17 Tijdelijk gebruik gemeentegrond plaatsen container aan Touwbaan 17, 4901 GG Oosterhout</meta:user-defined>
    <meta:user-defined meta:name="DCTERMS.W3CDTF/DCTERMS.available">2025-07-10</meta:user-defined>
    <meta:user-defined meta:name="DCTERMS.W3CDTF/OVERHEIDop.jaargang">2025</meta:user-defined>
    <meta:user-defined meta:name="OVERHEIDop.publicationIssue">293610</meta:user-defined>
    <meta:user-defined meta:name="OVERHEIDop.GmbID/DC.identifier">gmb-2025-293610</meta:user-defined>
    <meta:user-defined meta:name="OVERHEIDop.versieInformatie"/>
  </office:meta>
</office:document-meta>
</file>