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Nieuw-Vennep, Vossestein 44, 2151 KH, bouwen van een tuinkamer in de achtertuin, 30-06-2025, DSO nummer 2025063002305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290831</text:span><text:line-break/><text:date style:data-style-name="dag" text:fixed="true" text:date-value="2025-07-03"/><text:line-break/><text:date style:data-style-name="jaar" text:fixed="true" text:date-value="2025-07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0831</text:span><text:date style:data-style-name="nicedate" text:fixed="true" text:date-value="2025-07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0831</text:span><text:date style:data-style-name="nicedate" text:fixed="true" text:date-value="2025-07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2/xml/MC-DRP-OmgevingsvergunningAanvraa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, Nieuw-Vennep, Vossestein 44, 2151 KH, bouwen van een tuinkamer in de achtertuin, 30-06-2025, DSO nummer 2025063002305.</meta:user-defined>
    <meta:user-defined meta:name="DCTERMS.W3CDTF/DCTERMS.available">2025-07-03</meta:user-defined>
    <meta:user-defined meta:name="DCTERMS.W3CDTF/OVERHEIDop.jaargang">2025</meta:user-defined>
    <meta:user-defined meta:name="OVERHEIDop.publicationIssue">290831</meta:user-defined>
    <meta:user-defined meta:name="OVERHEIDop.GmbID/DC.identifier">gmb-2025-290831</meta:user-defined>
    <meta:user-defined meta:name="OVERHEIDop.versieInformatie"/>
  </office:meta>
</office:document-meta>
</file>