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Stadhoudersplein 10A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5.1. Omgevingswet)</text:p>
            <text:p text:style-name="common-al">Stadhoudersplein 10A, 3039EM, samenvoegen van het toilet en de badkamer d.m.v. een opening van 1.2m breed in een draagmuur (aanvraagdatum 23-06-2025, dossiernummer OMV.25.06.00326)</text:p>
            <text:p text:style-name="common-al">Informatie aangevraagde vergunningen. </text:p>
            <text:p text:style-name="common-al">De publicatie van de reguliere aanvragen omgevingsvergunning heeft een informatief karakter. U kunt pas bezwaar maken als een besluit op een aanvraag genomen is. Dit besluit wordt gepubliceerd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290825</text:span><text:line-break/><text:date style:data-style-name="dag" text:fixed="true" text:date-value="2025-07-03"/><text:line-break/><text:date style:data-style-name="jaar" text:fixed="true" text:date-value="2025-07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90825</text:span><text:date style:data-style-name="nicedate" text:fixed="true" text:date-value="2025-07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90825</text:span><text:date style:data-style-name="nicedate" text:fixed="true" text:date-value="2025-07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2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Stadhoudersplein 10A</meta:user-defined>
    <meta:user-defined meta:name="DCTERMS.W3CDTF/DCTERMS.available">2025-07-03</meta:user-defined>
    <meta:user-defined meta:name="DCTERMS.W3CDTF/OVERHEIDop.jaargang">2025</meta:user-defined>
    <meta:user-defined meta:name="OVERHEIDop.publicationIssue">290825</meta:user-defined>
    <meta:user-defined meta:name="OVERHEIDop.GmbID/DC.identifier">gmb-2025-290825</meta:user-defined>
    <meta:user-defined meta:name="OVERHEIDop.versieInformatie"/>
  </office:meta>
</office:document-meta>
</file>