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7 bomen aan de Buiterwatersloot - Westeinde wegens schade en onderhoud kade aan Buitenwatersloot, 2613SZ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itenwatersloot 2613DSZ Delft| het vervangen van 7 bomen aan de Buiterwatersloot - Westeinde wegens schade en onderhoud kade | 01-07-2025</text:p>
            <text:p text:style-name="common-al">Wilt u meer informatie ontvangen over de aangevraagde vergunning? U kunt de stukken opvragen bij Klantcontactcentrum van de gemeente via telefoonnummer 14015 of via het formulier op www.delft.nl/contact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289772</text:span><text:line-break/><text:date style:data-style-name="dag" text:fixed="true" text:date-value="2025-07-03"/><text:line-break/><text:date style:data-style-name="jaar" text:fixed="true" text:date-value="2025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9772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9772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5-002228</meta:user-defined>
    <meta:user-defined meta:name="DCTERMS.abstract">Vervangen 7 bomen Buitenwatersloot - Westein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vangen van 7 bomen aan de Buiterwatersloot - Westeinde wegens schade en onderhoud kade aan Buitenwatersloot, 2613SZ Delft</meta:user-defined>
    <meta:user-defined meta:name="DCTERMS.W3CDTF/DCTERMS.available">2025-07-03</meta:user-defined>
    <meta:user-defined meta:name="DCTERMS.W3CDTF/OVERHEIDop.jaargang">2025</meta:user-defined>
    <meta:user-defined meta:name="OVERHEIDop.publicationIssue">289772</meta:user-defined>
    <meta:user-defined meta:name="OVERHEIDop.GmbID/DC.identifier">gmb-2025-289772</meta:user-defined>
    <meta:user-defined meta:name="OVERHEIDop.versieInformatie"/>
  </office:meta>
</office:document-meta>
</file>