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verzamelgebouw met 6 units, St. -Laurensdreef 40, 3565 AK Utrecht,  GU-Z2024-00330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. -Laurensdreef 40, 3565 AK Utrecht</text:p>
            <text:p text:style-name="common-al">GU-Z2024-0033069</text:p>
            <text:p text:style-name="common-al">Toelichting: het bouwen van een bedrijfsverzamelgebouw met 6 units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796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96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96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3069</meta:user-defined>
    <meta:user-defined meta:name="DCTERMS.abstract">Toelichting: het bouwen van een bedrijfsverzamelgebouw met 6 unit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bouwen van een bedrijfsverzamelgebouw met 6 units, St. -Laurensdreef 40, 3565 AK Utrecht,  GU-Z2024-0033069</meta:user-defined>
    <meta:user-defined meta:name="DCTERMS.W3CDTF/DCTERMS.available">2025-01-23</meta:user-defined>
    <meta:user-defined meta:name="DCTERMS.W3CDTF/OVERHEIDop.jaargang">2025</meta:user-defined>
    <meta:user-defined meta:name="OVERHEIDop.publicationIssue">28796</meta:user-defined>
    <meta:user-defined meta:name="OVERHEIDop.GmbID/DC.identifier">gmb-2025-28796</meta:user-defined>
    <meta:user-defined meta:name="OVERHEIDop.versieInformatie"/>
  </office:meta>
</office:document-meta>
</file>