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nokkestraat 50 1066W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één houtsopstand in de achtertuin van de woning op de locatie Knokkestraat 50 (1066WK)</text:p>
            <text:p text:style-name="common-al">Besluit: verleend</text:p>
            <text:p text:style-name="common-al">Besluit verzonden op: 30-06-2025</text:p>
            <text:p text:style-name="common-al">Zaakadres: Knokkestraat 50 1066WK Amsterdam</text:p>
            <text:p text:style-name="common-al">Zaaknummer: Z2025-020664</text:p>
            <text:p text:style-name="common-al">DSO-nummer: 20250512028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5-020664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6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7560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560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560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5-020664</meta:user-defined>
    <meta:user-defined meta:name="DCTERMS.abstract">vellen van één houtsopstand in de achtertuin van de woning op de locatie Knokkestraat 50 (1066WK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nokkestraat 50 1066WK Amsterdam</meta:user-defined>
    <meta:user-defined meta:name="DCTERMS.W3CDTF/DCTERMS.available">2025-07-02</meta:user-defined>
    <meta:user-defined meta:name="DCTERMS.W3CDTF/OVERHEIDop.jaargang">2025</meta:user-defined>
    <meta:user-defined meta:name="OVERHEIDop.publicationIssue">287560</meta:user-defined>
    <meta:user-defined meta:name="OVERHEIDop.GmbID/DC.identifier">gmb-2025-287560</meta:user-defined>
    <meta:user-defined meta:name="OVERHEIDop.versieInformatie"/>
  </office:meta>
</office:document-meta>
</file>