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intern verbouwen van het kerkgebouw op locatie Tsjerkepaad 1, 9121 CK Aals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43579. De omgevingsvergunning is verleend. De gemeente geeft hiermee toestemming voor het intern verbouwen van het kerkgebouw aan Tsjerkepaad 1, 9121 CK Aalsum.</text:p>
            <text:p text:style-name="common-al">
            
          </text:p>
            <text:p text:style-name="common-al">Het besluit is verzonden op 30 jun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7050</text:span><text:line-break/><text:date style:data-style-name="dag" text:fixed="true" text:date-value="2025-07-09"/><text:line-break/><text:date style:data-style-name="jaar" text:fixed="true" text:date-value="2025-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7050</text:span><text:date style:data-style-name="nicedate" text:fixed="true" text:date-value="2025-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7050</text:span><text:date style:data-style-name="nicedate" text:fixed="true" text:date-value="2025-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43579</meta:user-defined>
    <meta:user-defined meta:name="DCTERMS.abstract">Verleende omgevingsvergunning voor het intern verbouwen van het kerkgebouw op locatie Tsjerkepaad 1, 9121 CK Aalsum.</meta:user-defined>
    <dc:language>nl</dc:language>
    <meta:user-defined meta:name="OVERHEIDop.locatietype/OVERHEIDop.gebiedsmarkering">Punt</meta:user-defined>
    <meta:user-defined meta:name="DC.title">Besluit op aanvraag omgevingsvergunning voor het intern verbouwen van het kerkgebouw op locatie Tsjerkepaad 1, 9121 CK Aalsum</meta:user-defined>
    <meta:user-defined meta:name="DCTERMS.W3CDTF/DCTERMS.available">2025-07-09</meta:user-defined>
    <meta:user-defined meta:name="DCTERMS.W3CDTF/OVERHEIDop.jaargang">2025</meta:user-defined>
    <meta:user-defined meta:name="OVERHEIDop.publicationIssue">287050</meta:user-defined>
    <meta:user-defined meta:name="OVERHEIDop.GmbID/DC.identifier">gmb-2025-287050</meta:user-defined>
    <meta:user-defined meta:name="OVERHEIDop.versieInformatie"/>
  </office:meta>
</office:document-meta>
</file>