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3 geschakelde bedrijfsgebouwen tussen Keplerweg 16 en 20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3 geschakelde bedrijfsgebouwen  tussen Keplerweg 16 en 20, Alphen aan den Rijn, geregistreerd onder nr. 0484352643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1-01-2025. De gemeente neemt daarover waarschijnlijk voor 18-03-2025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8603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603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603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4843526431</meta:user-defined>
    <meta:user-defined meta:name="DCTERMS.abstract">Aanvraag vergunning voor het bouwen van 3 geschakelde bedrijfsgebouwen tussen Keplerweg 16 en 20, Alphen aan den Rijn</meta:user-defined>
    <dc:language>nl</dc:language>
    <meta:user-defined meta:name="OVERHEIDop.locatietype/OVERHEIDop.gebiedsmarkering">Vlak</meta:user-defined>
    <meta:user-defined meta:name="DC.title">Aanvraag vergunning voor het bouwen van 3 geschakelde bedrijfsgebouwen tussen Keplerweg 16 en 20, Alphen aan den Rijn</meta:user-defined>
    <meta:user-defined meta:name="DCTERMS.W3CDTF/DCTERMS.available">2025-01-23</meta:user-defined>
    <meta:user-defined meta:name="DCTERMS.W3CDTF/OVERHEIDop.jaargang">2025</meta:user-defined>
    <meta:user-defined meta:name="OVERHEIDop.publicationIssue">28603</meta:user-defined>
    <meta:user-defined meta:name="OVERHEIDop.GmbID/DC.identifier">gmb-2025-28603</meta:user-defined>
    <meta:user-defined meta:name="OVERHEIDop.versieInformatie"/>
  </office:meta>
</office:document-meta>
</file>