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op het voordakvlak, Cartesiusweg 87, 3534BB Utrecht, GU-Z2025-00212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1259</text:p>
            <text:p text:style-name="common-al">Toelichting: het bouwen van een dakkapel op het voordakvlak</text:p>
            <text:p text:style-name="common-al">Datum ontvangst aanvraag: 25 jun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489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489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489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1259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Aanvraag omgevingsvergunning, het bouwen van een dakkapel op het voordakvlak, Cartesiusweg 87, 3534BB Utrecht, GU-Z2025-0021259</meta:user-defined>
    <meta:user-defined meta:name="OVERHEIDop.datumEindeReactietermijn">2025-08-20</meta:user-defined>
    <meta:user-defined meta:name="OVERHEIDop.terinzageleggingBG">https://jeleefomgeving.nl/inzien/002220647/fb117c0e-2f35-4911-9198-a8c0f8ba4e7f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4489</meta:user-defined>
    <meta:user-defined meta:name="OVERHEIDop.GmbID/DC.identifier">gmb-2025-284489</meta:user-defined>
    <meta:user-defined meta:name="OVERHEIDop.versieInformatie"/>
  </office:meta>
</office:document-meta>
</file>