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opbouw op de tweede bouwlaag aan de zijgevel, Prof. Fischerlaan 8, 3572MB Utrecht, GU-Z2025-00071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Fischerlaan 8, 3572MB Utrecht</text:p>
            <text:p text:style-name="common-al">GU-Z2025-0007150</text:p>
            <text:p text:style-name="common-al">Toelichting: het bouwen van een opbouw op de tweede bouwlaag aan de zijgevel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augustus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018</text:span><text:line-break/><text:date style:data-style-name="dag" text:fixed="true" text:date-value="2025-06-30"/><text:line-break/><text:date style:data-style-name="jaar" text:fixed="true" text:date-value="2025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018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018</text:span><text:date style:data-style-name="nicedate" text:fixed="true" text:date-value="2025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7150</meta:user-defined>
    <meta:user-defined meta:name="DCTERMS.abstract">Toelichting: het bouwen van een opbouw op de tweede bouwlaag aan de zijgevel</meta:user-defined>
    <dc:language>nl</dc:language>
    <meta:user-defined meta:name="OVERHEIDop.locatietype/OVERHEIDop.gebiedsmarkering">Vlak</meta:user-defined>
    <meta:user-defined meta:name="DC.title">Verleende Omgevingsvergunning, het bouwen van een opbouw op de tweede bouwlaag aan de zijgevel, Prof. Fischerlaan 8, 3572MB Utrecht, GU-Z2025-0007150</meta:user-defined>
    <meta:user-defined meta:name="OVERHEIDop.datumEindeReactietermijn">2025-08-07</meta:user-defined>
    <meta:user-defined meta:name="OVERHEIDop.terinzageleggingBG">https://jeleefomgeving.nl/inzien/002220647/24592466-931c-4542-99cc-efb47ab8d316</meta:user-defined>
    <meta:user-defined meta:name="DCTERMS.W3CDTF/DCTERMS.available">2025-06-30</meta:user-defined>
    <meta:user-defined meta:name="DCTERMS.W3CDTF/OVERHEIDop.jaargang">2025</meta:user-defined>
    <meta:user-defined meta:name="OVERHEIDop.publicationIssue">284018</meta:user-defined>
    <meta:user-defined meta:name="OVERHEIDop.GmbID/DC.identifier">gmb-2025-284018</meta:user-defined>
    <meta:user-defined meta:name="OVERHEIDop.versieInformatie"/>
  </office:meta>
</office:document-meta>
</file>