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alkhofpleinafbeeldingif26a9e93-6dab-4ebd-9fb6-ea782af0e89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alkhofplein gedeeltelijk parkeerverbo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4575483</text:p>
            <text:p text:style-name="common-al"/>
            <text:p text:style-name="common-al"/>
            <text:p text:style-name="tussenkopcur">Voornemen:</text:p>
            <text:p text:style-name="common-al">Het college van burgemeester en wethouders heeft het voornemen om een verkeersbesluit te nemen om het parkeren te verbieden voor de hoofdingangen van de appartementencomplexen aan het Valkenhofplein nummers 37-51, 52-72 en 73-93. Hiervoor wil de gemeente Arnhem onderbroken gele strepen laten aanbrengen, zoals aangegeven op de volgende afbeelding.</text:p>
            <text:p text:style-name="common-al"/>
            <text:p text:style-name="common-al">
            <draw:frame><draw:text-box><text:section text:name="plaatje_id1-3-2-1-1-8-1" text:style-name="plaatje">
              <text:p text:style-name="illustratie_id1-3-2-1-1-8-1-1"><draw:frame draw:style-name="illustratie_id1-3-2-1-1-8-1-1" text:anchor-type="paragraph" svg:width="153mm" svg:height="85.93018867924528mm"><draw:image xlink:href="Pictures/Valkhofpleinafbeeldingif26a9e93-6dab-4ebd-9fb6-ea782af0e896.jpg" xlink:type="simple"/></draw:frame></text:p>
            </text:section></draw:text-box></draw:frame>
          </text:p>
            <text:p text:style-name="tussenkopcur">Achtergrond en motivatie</text:p>
            <text:p text:style-name="common-al">Er worden steeds vaker auto’s langdurig geparkeerd voor de hoofdingangen van de appartementencomplexen aan het Valkhofplein. Een gevolg daarvan is dat bezorgdiensten en anderen die bij de hoofdingangen moeten zijn om te laden en lossen of passagiers te laten in- of uitstappen, hun auto’s ergens anders neerzetten. Voornamelijk gebeurt dit voor de garages, waardoor bewoners hun garage niet kunnen in- of uitrijden. Dit veroorzaakt overlast, hinder en irritatie. Als er langdurig voor de hoofdingangen van de appartementencomplexen wordt geparkeerd, kunnen hulpdiensten hier in geval van nood hun voertuig niet neerzetten. Om deze redenen wil het college het parkeren voor de hoofdingangen te verbieden. Laden en lossen en het laten in- en uitstappen van passagiers is bij onderbroken gele strepen wel toegestaan. </text:p>
            <text:p text:style-name="common-al"/>
            <text:p text:style-name="tussenkopcur">U kunt reageren</text:p>
            <text:p text:style-name="common-al">Voordat het college een besluit neemt, wil het graag op de hoogte zijn van alle belangen die direct met dit besluit verband houden. Daarover kunt u een reactie geven tot 15 juli 2025.</text:p>
            <text:p text:style-name="common-al"/>
            <text:p text:style-name="common-al">Stuur uw reactie per voorkeur per brief of email naar:</text:p>
            <text:p text:style-name="common-al">Het college van burgemeester en wethouders </text:p>
            <text:p text:style-name="common-al">Postbus 9200</text:p>
            <text:p text:style-name="common-al">6800 HA ARNHEM</text:p>
            <text:p text:style-name="common-al">of </text:p>
            <text:p text:style-name="common-al">backoffice-handhaving@arnhem.nl</text:p>
            <text:p text:style-name="common-al"/>
            <text:p text:style-name="last-al">Vermeldt u alstublieft het betreffende zaaknummer: 457548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83994</text:span><text:line-break/><text:date style:data-style-name="dag" text:fixed="true" text:date-value="2025-06-30"/><text:line-break/><text:date style:data-style-name="jaar" text:fixed="true" text:date-value="2025-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3994</text:span><text:date style:data-style-name="nicedate" text:fixed="true" text:date-value="2025-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3994</text:span><text:date style:data-style-name="nicedate" text:fixed="true" text:date-value="2025-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42/xml/MC-DRP-OverigeWegverkeer-Web-ZM.xml</meta:user-defined>
    <meta:user-defined meta:name="OVERHEID.Gemeente/DC.creator">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Arnhem - parkeerverboden - Valkhofplein</meta:user-defined>
    <meta:user-defined meta:name="OVERHEIDop.verkeersbordcode">WM8</meta:user-defined>
    <dc:language>nl</dc:language>
    <meta:user-defined meta:name="OVERHEIDop.locatietype/OVERHEIDop.gebiedsmarkering">Weg</meta:user-defined>
    <meta:user-defined meta:name="DC.title">Voornemen Valkhofplein gedeeltelijk parkeerverbod</meta:user-defined>
    <meta:user-defined meta:name="DCTERMS.W3CDTF/DCTERMS.available">2025-06-30</meta:user-defined>
    <meta:user-defined meta:name="DCTERMS.W3CDTF/OVERHEIDop.jaargang">2025</meta:user-defined>
    <meta:user-defined meta:name="OVERHEIDop.publicationIssue">283994</meta:user-defined>
    <meta:user-defined meta:name="OVERHEIDop.GmbID/DC.identifier">gmb-2025-283994</meta:user-defined>
    <meta:user-defined meta:name="OVERHEIDop.versieInformatie"/>
  </office:meta>
</office:document-meta>
</file>