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nieuwe loods met binnenbak aan de Stûkenwei 7, 9003 XS Warten (OV-2025-030986)</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bouwen van een nieuwe loods met binnenbak aan de Stûkenwei 7, 9003 XS Warten. Bij ons geregistreerd onder kenmerk: OV-2025-03098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24-06-2025. De gemeente Leeuwarden neemt daarover waarschijnlijk voor 19-08-2025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277960</text:span><text:line-break/><text:date style:data-style-name="dag" text:fixed="true" text:date-value="2025-06-26"/><text:line-break/><text:date style:data-style-name="jaar" text:fixed="true" text:date-value="2025-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7960</text:span><text:date style:data-style-name="nicedate" text:fixed="true" text:date-value="2025-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7960</text:span><text:date style:data-style-name="nicedate" text:fixed="true" text:date-value="2025-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5-030986</meta:user-defined>
    <dc:language>nl</dc:language>
    <meta:user-defined meta:name="OVERHEIDop.locatietype/OVERHEIDop.gebiedsmarkering">Punt</meta:user-defined>
    <meta:user-defined meta:name="DC.title">Aanvraag omgevingsvergunning voor het bouwen van een nieuwe loods met binnenbak aan de Stûkenwei 7, 9003 XS Warten (OV-2025-030986)</meta:user-defined>
    <meta:user-defined meta:name="DCTERMS.W3CDTF/DCTERMS.available">2025-06-26</meta:user-defined>
    <meta:user-defined meta:name="DCTERMS.W3CDTF/OVERHEIDop.jaargang">2025</meta:user-defined>
    <meta:user-defined meta:name="OVERHEIDop.publicationIssue">277960</meta:user-defined>
    <meta:user-defined meta:name="OVERHEIDop.GmbID/DC.identifier">gmb-2025-277960</meta:user-defined>
    <meta:user-defined meta:name="OVERHEIDop.versieInformatie"/>
  </office:meta>
</office:document-meta>
</file>